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Loopakker 3 te Zuid-Scharwoude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6 augustus 2026 namens Gemeente Dijk en Waard een volledige melding ontvangen van een ontwikkeling aan Loopakker 3 te Zuid-Scharwoude. Het gaat over het aanleggen van de fundering ten behoeve van bouw appartementen. De melding heeft het kenmerk OMG-089368/Z26-0828634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9368/Z26-0828634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4065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ijk en 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9368/Z26-0828634</meta:user-defined>
    <dc:language>nl</dc:language>
    <meta:user-defined meta:name="OVERHEIDop.locatietype/OVERHEIDop.gebiedsmarkering">Adres</meta:user-defined>
    <meta:user-defined meta:name="DC.title">Melding ontvangen voor Loopakker 3 te Zuid-Scharwoude (Toepassen van grond of baggerspecie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95</meta:user-defined>
    <meta:user-defined meta:name="OVERHEIDop.GmbID/DC.identifier">gmb-2026-406595</meta:user-defined>
    <meta:user-defined meta:name="OVERHEIDop.versieInformatie"/>
  </office:meta>
</office:document-meta>
</file>