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nieuwbouw van scholen Land van Cuijk 2026</text:p>
      <text:section text:name="regeling_id1-3-2" text:style-name="regeling">
        <text:section text:name="aanhef_id1-3-2-1" text:style-name="aanhef">
          <text:section text:name="preambule_id1-3-2-1-1" text:style-name="preambule">
            <text:p text:style-name="al">
            <text:span text:style-name="nadrukvet">Het college van burgemeester en wethouders van de gemeente Land van Cuijk;</text:span>
          </text:p>
            <text:p text:style-name="al"/>
            <text:p text:style-name="al">
            <text:span text:style-name="nadrukondlijn">Overwegende: </text:span>
          </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
            <text:span text:style-name="nadrukondlijn">Besluit:</text:span>
          </text:p>
            <text:p text:style-name="al">vast te stellen de volgende beleidsregels: Beleidsregels aanvraag prioriteit transportcapaciteit woningbouwprojecten en nieuwbouw van scholen Land van Cuij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Land van Cuijk;</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item text:style-override="id1-3-2-2-3-3-6">
                <text:number>f.</text:number>
                <text:p text:style-name="al">Het bijdragen aan de realisatie van nieuwe scholen in congestiegebieden, in uitvoering van de gemeentelijke zorgplicht voor voldoende onderwijs en scholen, die de grondslag vormt voor de opname in categorie 3 van het prioriteringskader van de Systeemcode Elektriciteit 2026;</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ermij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ot de in artikel 5 lid 2 genoemde termij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en onderwijshuisvesting,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kalender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en nieuwbouw van scholen Land van Cuijk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Land van Cuijk tot vaststelling van de Beleidsregels aanvraag prioriteit transportcapaciteit woningbouwprojecten en nieuwbouw van scholen Land van Cuijk 2026 </text:p>
          <text:p text:style-name="al">
          <text:span text:style-name="nadrukvet">Algemeen</text:span>
        </text:p>
          <text:p text:style-name="al"/>
          <text:p text:style-name="al">
          <text:span text:style-name="nadrukcur">Inleiding</text:span>
        </text:p>
          <text:p text:style-name="al">Met deze beleidsregels geeft de gemeente Land van Cuijk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deze beleidsregels ook van toepassing op nieuwbouw van scholen. Hierbij houden we rekening met de andere bewijslast die er is voor nieuwbouw van scholen ten opzichte van nieuwbouw van woningen. Daarom is aan artikel 3 paragraaf f toegevoegd.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8);</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8);</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de gemeentelijke website via een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Deze bezwaarprocedure is dus geen bezwaarprocedure zoals bepaald in de Algemene wet bestuursrecht.</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eerste en twee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40659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9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9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and van Cuijk</meta:user-defined>
    <meta:user-defined meta:name="OVERHEID.Informatietype/DC.type">officiële publicatie</meta:user-defined>
    <meta:user-defined meta:name="OVERHEIDop.Rubriek/DC.type">beleidsregel</meta:user-defined>
    <meta:user-defined meta:name="OVERHEID.Gemeente/DCTERMS.publisher">Land van Cuijk</meta:user-defined>
    <meta:user-defined meta:name="OVERHEID.Gemeente/OVERHEID.authority">Land van Cuijk</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Z/26/309809 D/26/2470933</meta:user-defined>
    <meta:user-defined meta:name="DCTERMS.alternative">Beleidsregels aanvraag prioriteit transportcapaciteit woningbouwprojecten en nieuwbouw van scholen Land van Cuijk 2026</meta:user-defined>
    <dc:language>nl</dc:language>
    <meta:user-defined meta:name="OVERHEIDop.locatietype/OVERHEIDop.gebiedsmarkering">Gemeente</meta:user-defined>
    <meta:user-defined meta:name="DC.title">Beleidsregels aanvraag prioriteit transportcapaciteit woningbouwprojecten en nieuwbouw van scholen Land van Cuijk 2026</meta:user-defined>
    <meta:user-defined meta:name="DCTERMS.W3CDTF/DCTERMS.available">2026-08-28</meta:user-defined>
    <meta:user-defined meta:name="DCTERMS.W3CDTF/OVERHEIDop.jaargang">2026</meta:user-defined>
    <meta:user-defined meta:name="OVERHEIDop.publicationIssue">406591</meta:user-defined>
    <meta:user-defined meta:name="OVERHEIDop.betreftRegeling">CVDR765909_1</meta:user-defined>
    <meta:user-defined meta:name="xs:date/OVERHEIDop.startdatum">2026-08-29</meta:user-defined>
    <meta:user-defined meta:name="OVERHEIDop.GmbID/DC.identifier">gmb-2026-406591</meta:user-defined>
    <meta:user-defined meta:name="OVERHEIDop.versieInformatie"/>
  </office:meta>
</office:document-meta>
</file>