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erlenging beslistermijn Omgevingsvergunning, het bouwen van nieuwe appartementen, stadswoningen, een commerciële ruimte en parkeergelegenheid, Raapopseweg 1 te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0902</text:p>
            <text:p text:style-name="common-al">Omschrijving: het bouwen van nieuwe appartementen, stadswoningen, een commerciële ruimte en parkeergelegenheid</text:p>
            <text:p text:style-name="common-al">Adres: Raapopseweg 1 te Arnhem</text:p>
            <text:p text:style-name="common-al">Activiteiten: Bouwactiviteit (omgevingsplan), Bouwactiviteit (technisch), Werken, niet zijnde bouwwerk, of werkzaamheid uitvoeren, Uitweg maken, hebben of veranderen of het gebruik daarvan veranderen</text:p>
            <text:p text:style-name="common-al">Besluit: Verlenging beslistermijn</text:p>
            <text:p text:style-name="common-al">Datum ondertekening: 18-08-2026</text:p>
            <text:p text:style-name="last-al">Datum verzending: 18-08-2026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40658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8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8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Arnhem - Verlenging beslistermijn Omgevingsvergunning, het bouwen van nieuwe appartementen, stadswoningen, een commerciële ruimte en parkeergelegenheid, Raapopseweg 1 te Arnhe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587</meta:user-defined>
    <meta:user-defined meta:name="OVERHEIDop.GmbID/DC.identifier">gmb-2026-406587</meta:user-defined>
    <meta:user-defined meta:name="OVERHEIDop.versieInformatie"/>
  </office:meta>
</office:document-meta>
</file>