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Thomas Hoodstraat 4 1086W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dakopbouw</text:p>
            <text:p text:style-name="common-al">Besluit: verleend</text:p>
            <text:p text:style-name="common-al">Besluit verzonden op: 11-06-2026</text:p>
            <text:p text:style-name="common-al">Zaakadres: Thomas Hoodstraat 4 1086WE Amsterdam</text:p>
            <text:p text:style-name="common-al">Zaaknummer: Z2026-014772</text:p>
            <text:p text:style-name="common-al">DSO-nummer: 202604010181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14772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1-06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657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57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57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4772</meta:user-defined>
    <meta:user-defined meta:name="DCTERMS.abstract">realiseren van een dakop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Thomas Hoodstraat 4 1086WE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573</meta:user-defined>
    <meta:user-defined meta:name="OVERHEIDop.GmbID/DC.identifier">gmb-2026-406573</meta:user-defined>
    <meta:user-defined meta:name="OVERHEIDop.versieInformatie"/>
  </office:meta>
</office:document-meta>
</file>