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gewijzigd besluit; omgevingsvergunning verleend, Generaal Cronjéstraat 103B 2021JD Haarlem, 0392-2026-0054890, het plaatsen van een dakopbouw,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65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4890</meta:user-defined>
    <meta:user-defined meta:name="DCTERMS.abstract">het plaats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gewijzigd besluit; omgevingsvergunning verleend, Generaal Cronjéstraat 103B 2021JD Haarlem, 0392-2026-0054890, het plaatsen van een dakopbouw, verzonden 26-08-2026</meta:user-defined>
    <meta:user-defined meta:name="DCTERMS.W3CDTF/DCTERMS.available">2026-08-28</meta:user-defined>
    <meta:user-defined meta:name="DCTERMS.W3CDTF/OVERHEIDop.jaargang">2026</meta:user-defined>
    <meta:user-defined meta:name="OVERHEIDop.publicationIssue">406572</meta:user-defined>
    <meta:user-defined meta:name="OVERHEIDop.GmbID/DC.identifier">gmb-2026-406572</meta:user-defined>
    <meta:user-defined meta:name="OVERHEIDop.versieInformatie"/>
  </office:meta>
</office:document-meta>
</file>