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realiseren van een bedrijfsverzamelgebouw, De Overmaat 31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862</text:p>
            <text:p text:style-name="common-al">Omschrijving: het realiseren van een bedrijfsverzamelgebouw</text:p>
            <text:p text:style-name="common-al">Adres: De Overmaat 31 te Arnhem</text:p>
            <text:p text:style-name="common-al">Activiteiten: Bouwactiviteit (omgevingsplan)</text:p>
            <text:p text:style-name="common-al">Besluit: Verlenging beslistermijn</text:p>
            <text:p text:style-name="common-al">Datum ondertekening: 24-08-2026</text:p>
            <text:p text:style-name="last-al">Datum verzending: 24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657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realiseren van een bedrijfsverzamelgebouw, De Overmaat 31 te Arn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0</meta:user-defined>
    <meta:user-defined meta:name="OVERHEIDop.GmbID/DC.identifier">gmb-2026-406570</meta:user-defined>
    <meta:user-defined meta:name="OVERHEIDop.versieInformatie"/>
  </office:meta>
</office:document-meta>
</file>