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Aanvraag vergunning voor het transformeren van het pand naar 11 appartementen op de locatie Singel 11 te Dordrecht zaaknummer 90036935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Gemeente Dordrecht heeft een aanvraag voor een vergunning ontvangen. De vorige aanvraag is onjuist gepubliceerd, het betreft het transformeren van het pand naar 3 woningen op de locatie Singel 11 te Dordrech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40656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6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6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Dor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Rectificatie Aanvraag vergunning voor het transformeren van het pand naar 11 appartementen op de locatie Singel 11 te Dordrecht zaaknummer 9003693542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65</meta:user-defined>
    <meta:user-defined meta:name="OVERHEIDop.GmbID/DC.identifier">gmb-2026-406565</meta:user-defined>
    <meta:user-defined meta:name="OVERHEIDop.versieInformatie"/>
  </office:meta>
</office:document-meta>
</file>