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ullekensmolenweg (47-53), Beekbergen, het wijzigen en restaureren van panden naar 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24-08-2026</text:p>
            <text:p text:style-name="common-al">Zaaknummer:  02006369394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406551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5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551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69394</meta:user-defined>
    <dc:language>nl</dc:language>
    <meta:user-defined meta:name="OVERHEIDop.locatietype/OVERHEIDop.gebiedsmarkering">Vlak</meta:user-defined>
    <meta:user-defined meta:name="DC.title">Aanvraag Omgevingsvergunning Tullekensmolenweg (47-53), Beekbergen, het wijzigen en restaureren van panden naar woning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551</meta:user-defined>
    <meta:user-defined meta:name="OVERHEIDop.GmbID/DC.identifier">gmb-2026-406551</meta:user-defined>
    <meta:user-defined meta:name="OVERHEIDop.versieInformatie"/>
  </office:meta>
</office:document-meta>
</file>