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Eeghenlaan 1 1071E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 met behouw van de kantoorfunctie</text:p>
            <text:p text:style-name="common-al">Zaakadres: Van Eeghenlaan 1 1071EL Amsterdam</text:p>
            <text:p text:style-name="common-al">Datum ontvangst: 01-07-2026</text:p>
            <text:p text:style-name="common-al">Zaaknummer: Z2026-028964</text:p>
            <text:p text:style-name="common-al">DSO-nummer: 202607010119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55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5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64</meta:user-defined>
    <meta:user-defined meta:name="DCTERMS.abstract">uitvoeren van funderingsherstel met behouw van de kantoor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Eeghenlaan 1 1071EL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50</meta:user-defined>
    <meta:user-defined meta:name="OVERHEIDop.GmbID/DC.identifier">gmb-2026-406550</meta:user-defined>
    <meta:user-defined meta:name="OVERHEIDop.versieInformatie"/>
  </office:meta>
</office:document-meta>
</file>