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Reisvennestraat 39, 5554ET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6-08-2026 een aanvraag omgevingsvergunning ontvangen.</text:p>
            <text:p text:style-name="common-al">Het betreft een aanvraag op locatie Reisvennestraat 39, 5554ET Valkenswaard met omschrijving "kappen boom, 1x haagbeuk" en zaaknummer <text:span text:style-name="nadrukvet">515930</text:span>.</text:p>
            <text:p text:style-name="common-al">De zaak is geregistreerd onder nummer 515930 en is aangevraagd voor de volgende onderdelen: Vellen van houtopstand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40654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4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4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15930</meta:user-defined>
    <meta:user-defined meta:name="DCTERMS.abstract">kappen boom, 1x haagbeuk, Reisvennestraat 39</meta:user-defined>
    <dc:language>nl</dc:language>
    <meta:user-defined meta:name="OVERHEIDop.locatietype/OVERHEIDop.gebiedsmarkering">Vlak</meta:user-defined>
    <meta:user-defined meta:name="DC.title">Ingediende aanvraag omgevingsvergunning Reisvennestraat 39, 5554ET Valkenswaar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48</meta:user-defined>
    <meta:user-defined meta:name="OVERHEIDop.GmbID/DC.identifier">gmb-2026-406548</meta:user-defined>
    <meta:user-defined meta:name="OVERHEIDop.versieInformatie"/>
  </office:meta>
</office:document-meta>
</file>