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tijdelijk realiseren van een pré-mantelzorgwoning in een bestaand bijgebouw aan Nardushoek 1 5511KE Kneg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6-08-2026 een omgevingsvergunning verleend. De gemeente geeft hiermee toestemming voor het tijdelijk realiseren van een pré-mantelzorgwoning in een bestaand bijgebouw aan Nardushoek 1 5511KE Knegsel. Het kenmerk van de gemeente voor deze zaak is 07709261. De vergunning betreft een buitenplanse omgevingsplanactiviteit.</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40653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3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3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7709261</meta:user-defined>
    <meta:user-defined meta:name="DCTERMS.abstract">tijdelijk realiseren van een pré-mantelzorgwoning in een bestaand bijgebouw</meta:user-defined>
    <dc:language>nl</dc:language>
    <meta:user-defined meta:name="OVERHEIDop.locatietype/OVERHEIDop.gebiedsmarkering">Vlak</meta:user-defined>
    <meta:user-defined meta:name="DC.title">Vergunning voor het tijdelijk realiseren van een pré-mantelzorgwoning in een bestaand bijgebouw aan Nardushoek 1 5511KE Knegsel</meta:user-defined>
    <meta:user-defined meta:name="DCTERMS.W3CDTF/DCTERMS.available">2026-08-28</meta:user-defined>
    <meta:user-defined meta:name="DCTERMS.W3CDTF/OVERHEIDop.jaargang">2026</meta:user-defined>
    <meta:user-defined meta:name="OVERHEIDop.publicationIssue">406532</meta:user-defined>
    <meta:user-defined meta:name="OVERHEIDop.GmbID/DC.identifier">gmb-2026-406532</meta:user-defined>
    <meta:user-defined meta:name="OVERHEIDop.versieInformatie"/>
  </office:meta>
</office:document-meta>
</file>