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 , Vergierdeweg 58 2025TK Haarlem, 0392-2026-0111489, het uitbreiden van de garage, verzonden 26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40652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111489</meta:user-defined>
    <meta:user-defined meta:name="DCTERMS.abstract">het uitbreiden van de garag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 , Vergierdeweg 58 2025TK Haarlem, 0392-2026-0111489, het uitbreiden van de garage, verzonden 26-08-2026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27</meta:user-defined>
    <meta:user-defined meta:name="OVERHEIDop.GmbID/DC.identifier">gmb-2026-406527</meta:user-defined>
    <meta:user-defined meta:name="OVERHEIDop.versieInformatie"/>
  </office:meta>
</office:document-meta>
</file>