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alveen 20, 2544 S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magnolia (stamomtrek 72 cm), staande in de tuin van het perceel Dalveen 20</text:p>
            <text:p text:style-name="common-al"/>
            <text:p text:style-name="common-al">Ons kenmerk: VTH2026-6781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alveen 20, 2544 S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43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815</meta:user-defined>
    <meta:user-defined meta:name="DCTERMS.abstract">het kappen van 1 magnolia (stamomtrek 72 cm), staande in de tuin van het perceel Dalveen 20</meta:user-defined>
    <dc:language>nl</dc:language>
    <meta:user-defined meta:name="OVERHEIDop.locatietype/OVERHEIDop.gebiedsmarkering">Punt</meta:user-defined>
    <meta:user-defined meta:name="DC.title">Omgevingsvergunning - Aangevraagd, Dalveen 20, 2544 SE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31</meta:user-defined>
    <meta:user-defined meta:name="OVERHEIDop.GmbID/DC.identifier">gmb-2026-406431</meta:user-defined>
    <meta:user-defined meta:name="OVERHEIDop.versieInformatie"/>
  </office:meta>
</office:document-meta>
</file>