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FLITS het plaatsen van een dakkapel op het voordakvlak, van Doornickstraat 59,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91 </text:p>
            <text:p text:style-name="common-al">Omschrijving: FLITS het plaatsen van een dakkapel op het voordakvlak</text:p>
            <text:p text:style-name="common-al">Adres: van Doornickstraat 59, Bemmel</text:p>
            <text:p text:style-name="common-al">Activiteit: Bouwactiviteit (technisch), Bouwactiviteit (omgevingsplan)/</text:p>
            <text:p text:style-name="common-al">Besluit: Verlenging beslistermijn</text:p>
            <text:p text:style-name="common-al">Datum ondertekening: 20-08-2026</text:p>
            <text:p text:style-name="common-al">Datum verzending: 20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40639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Lingewaard- Verlenging beslistermijn Omgevingsvergunning, FLITS het plaatsen van een dakkapel op het voordakvlak, van Doornickstraat 59, Bemm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91</meta:user-defined>
    <meta:user-defined meta:name="OVERHEIDop.GmbID/DC.identifier">gmb-2026-406391</meta:user-defined>
    <meta:user-defined meta:name="OVERHEIDop.versieInformatie"/>
  </office:meta>
</office:document-meta>
</file>