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plaatsen van een nieuwe dakkapel op het voordakvlak, Perenbongerd 7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74</text:p>
            <text:p text:style-name="common-al">Omschrijving: het plaatsen van een nieuwe dakkapel op het voordakvlak</text:p>
            <text:p text:style-name="common-al">Adres: Perenbongerd 7 te Huissen</text:p>
            <text:p text:style-name="common-al">Activiteit: Bouwactiviteit (omgevingsplan)/</text:p>
            <text:p text:style-name="common-al">Besluit: Verlenging beslistermijn</text:p>
            <text:p text:style-name="common-al">Datum ondertekening: 19-08-2026</text:p>
            <text:p text:style-name="common-al">Datum verzending: 19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4063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het plaatsen van een nieuwe dakkapel op het voordakvlak, Perenbongerd 7 te Huiss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79</meta:user-defined>
    <meta:user-defined meta:name="OVERHEIDop.GmbID/DC.identifier">gmb-2026-406379</meta:user-defined>
    <meta:user-defined meta:name="OVERHEIDop.versieInformatie"/>
  </office:meta>
</office:document-meta>
</file>