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Martin Luther Kingstraat 8, 1921EV Akersloot, het bouwen van een schuur , verzenddatum 26 augustus 2026 (Z2026-000060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40637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065</meta:user-defined>
    <meta:user-defined meta:name="DCTERMS.abstract">Martin Luther Kingstraat 8, 1921EV Akersloot, het bouwen van een schuur , verzenddatum 26 augustus 2026 (Z2026-00006065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Martin Luther Kingstraat 8, 1921EV Akersloot, het bouwen van een schuur , verzenddatum 26 augustus 2026 (Z2026-00006065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78</meta:user-defined>
    <meta:user-defined meta:name="OVERHEIDop.GmbID/DC.identifier">gmb-2026-406378</meta:user-defined>
    <meta:user-defined meta:name="OVERHEIDop.versieInformatie"/>
  </office:meta>
</office:document-meta>
</file>