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termijn omgevingsvergunning Heistraat ong. Gastel, [Maarheeze G 1567]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.</text:p>
            <text:p text:style-name="common-al">De gemeente heeft besloten om de termijn voor de aanvraag omgevingsvergunning met dossiernummer <text:span text:style-name="nadrukvet">501298</text:span> te verlengen voor een periode van maximaal 6 weken.</text:p>
            <text:p text:style-name="common-al">Het verlengingsbesluit is genomen op 26-08-2026.</text:p>
            <text:p text:style-name="common-al">De zaak betreft:</text:p>
            <text:p text:style-name="common-al">
            <text:span text:style-name="nadrukvet">Omschrijving:</text:span> Nieuwbouw woonhuis Heistraat ong. te Gastel (Kadastraal kavel 27 - MHZ G 1567) </text:p>
            <text:p text:style-name="common-al">
            <text:span text:style-name="nadrukvet">Adres:</text:span> Heistraat ong. Gastel, [Maarheeze G 1567 ] Maarheeze G 1567</text:p>
            <text:p text:style-name="common-al">
            <text:span text:style-name="nadrukvet">Soort aanvraag:</text:span> Omgevingsplanactiviteit</text:p>
            <text:p text:style-name="last-al">De verlenging van de termijn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40637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7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7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501298</meta:user-defined>
    <meta:user-defined meta:name="DCTERMS.abstract">Nieuwbouw woonhuis Heistraat ong. te Gastel  (Kadastraal kavel 27 - MHZ G 1567) DSO 2026070600070 - Zaak 501298 - uw ref: Nieuwbouw woonhui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nging termijn omgevingsvergunning Heistraat ong. Gastel, [Maarheeze G 1567]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75</meta:user-defined>
    <meta:user-defined meta:name="OVERHEIDop.GmbID/DC.identifier">gmb-2026-406375</meta:user-defined>
    <meta:user-defined meta:name="OVERHEIDop.versieInformatie"/>
  </office:meta>
</office:document-meta>
</file>