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ingewaard- Verlenging beslistermijn Omgevingsvergunning, het uitbreiden van de woning, Vossenhol 6 te Bemm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0918</text:p>
            <text:p text:style-name="common-al">Omschrijving: het uitbreiden van de woning</text:p>
            <text:p text:style-name="common-al">Adres: Vossenhol 6 te Bemmel</text:p>
            <text:p text:style-name="common-al">Activiteit: Bouwactiviteit (omgevingsplan)/</text:p>
            <text:p text:style-name="common-al">Besluit: Verlenging beslistermijn</text:p>
            <text:p text:style-name="common-al">Datum ondertekening: 24-08-2026</text:p>
            <text:p text:style-name="common-al">Datum verzending: 24-08-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40637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7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7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Lingewaard- Verlenging beslistermijn Omgevingsvergunning, het uitbreiden van de woning, Vossenhol 6 te Bemme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372</meta:user-defined>
    <meta:user-defined meta:name="OVERHEIDop.GmbID/DC.identifier">gmb-2026-406372</meta:user-defined>
    <meta:user-defined meta:name="OVERHEIDop.versieInformatie"/>
  </office:meta>
</office:document-meta>
</file>