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evenementenvergunning voor het organiseren van het evenement Het Bonte Weekend van 2 oktober tot en met 4 oktober 2026, Koemarkt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een aanvraag ontvangen voor een evenementenvergunning voor het organiseren van het evenement Het Bonte Weekend op 2 oktober tot en met 4 oktober 2026 op de Koemarkt te Purmerend. De aanvraag is geregistreerd onder zaaknummer Z2026-00003498. Dit is aangevraagd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636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6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498</meta:user-defined>
    <meta:user-defined meta:name="DCTERMS.abstract">Betreft: aanvraag op locatie Koemarkt 24, 1441DC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evenementenvergunning voor het organiseren van het evenement Het Bonte Weekend van 2 oktober tot en met 4 oktober 2026, Koemarkt te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66</meta:user-defined>
    <meta:user-defined meta:name="OVERHEIDop.GmbID/DC.identifier">gmb-2026-406366</meta:user-defined>
    <meta:user-defined meta:name="OVERHEIDop.versieInformatie"/>
  </office:meta>
</office:document-meta>
</file>