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randveilig gebruik studentenhuisvesting aan de Kroonstraat 2, 6511DW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ontving de gemeente een melding brandveilig gebruik studentenhuisvesting aan de Kroonstraat 2, 6511DW Nijmegen. De melding is geregistreerd onder kenmerk Z2026-00004645. De melding gaat over de volgende activiteiten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melding brandveilig gebruik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636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6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6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645</meta:user-defined>
    <meta:user-defined meta:name="DCTERMS.abstract">Betreft: Melding op locatie Kroonstraat 2, 6511DW Nijmegen</meta:user-defined>
    <dc:language>nl</dc:language>
    <meta:user-defined meta:name="OVERHEIDop.locatietype/OVERHEIDop.gebiedsmarkering">Vlak</meta:user-defined>
    <meta:user-defined meta:name="DC.title">Melding brandveilig gebruik studentenhuisvesting aan de Kroonstraat 2, 6511DW Nijmeg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64</meta:user-defined>
    <meta:user-defined meta:name="OVERHEIDop.GmbID/DC.identifier">gmb-2026-406364</meta:user-defined>
    <meta:user-defined meta:name="OVERHEIDop.versieInformatie"/>
  </office:meta>
</office:document-meta>
</file>