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Castricum, verlenging beslistermijn aanvraag omgevingsvergunning, Martin Luther Kingstraat 9, 1921EV Akersloot, het bouwen van een schuur , verzenddatum 26 augustus 2026 (Z2026-0000606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stricum</text:p>
            </table:table-cell>
            <table:table-cell office:value-type="string" table:style-name="header.C">
              <text:p text:style-name="headerright"><text:span text:style-name="nr">Nr. 40635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5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5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Cast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stricum</meta:user-defined>
    <meta:user-defined meta:name="OVERHEID.Gemeente/OVERHEID.authority">Castric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062</meta:user-defined>
    <meta:user-defined meta:name="DCTERMS.abstract">Martin Luther Kingstraat 9, 1921EV Akersloot, het bouwen van een schuur , verzenddatum 26 augustus 2026 (Z2026-00006062)</meta:user-defined>
    <dc:language>nl</dc:language>
    <meta:user-defined meta:name="OVERHEIDop.locatietype/OVERHEIDop.gebiedsmarkering">Vlak</meta:user-defined>
    <meta:user-defined meta:name="DC.title">Gemeente Castricum, verlenging beslistermijn aanvraag omgevingsvergunning, Martin Luther Kingstraat 9, 1921EV Akersloot, het bouwen van een schuur , verzenddatum 26 augustus 2026 (Z2026-00006062)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358</meta:user-defined>
    <meta:user-defined meta:name="OVERHEIDop.GmbID/DC.identifier">gmb-2026-406358</meta:user-defined>
    <meta:user-defined meta:name="OVERHEIDop.versieInformatie"/>
  </office:meta>
</office:document-meta>
</file>