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14655i1fa651f3-0529-40b8-ada5-bad4e1f3040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Mededeling voornemen tot verkoop snippergroen nabij Ribeslaan 19</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r een aangepast gedeelte van het perceel aan de huidige bewoner wordt verkocht. Het resterende gedeelte van het perceel zal geen onderdeel uitmaken van de verkoop en zal derhalve niet worden verkocht, maar in de vorm van huur worden uitgegeven. De oorspronkelijke publicatie is op 6 februari 2026 bekendgemaakt<text:span text:style-name="nadrukvet">, </text:span>beschikbaar via <text:a xlink:href="https://zoek.officielebekendmakingen.nl/gmb-2026-54300.html" xlink:type="simple"><text:span text:style-name="nadrukondlijn">Gemeenteblad 2026, 54300</text:span></text:a>.]</text:p>
            <text:p text:style-name="common-al">De gemeente Dijk en Waard is voor een tuinuitbreiding van plan om snippergroen kadastraal bekend als Heerhugowaard, sectie N, nummer 7273 (gedeeltelijk) ter grootte van ca. 38 vierkante meter te verkopen aan de eigenaar van de aangrenzende woning aan <text:span text:style-name="nadrukvet">Ribeslaan 19, 1702LP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8-1" text:style-name="plaatje">
              <text:p text:style-name="illustratie_id1-3-2-1-1-8-1-1"><draw:frame draw:style-name="illustratie_id1-3-2-1-1-8-1-1" text:anchor-type="paragraph" svg:width="120mm" svg:height="184.3mm"><draw:image xlink:href="Pictures/Schermafbeelding2026-08-25114655i1fa651f3-0529-40b8-ada5-bad4e1f3040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63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Rectificatie: Mededeling voornemen tot verkoop snippergroen nabij Ribeslaan 19</meta:user-defined>
    <meta:user-defined meta:name="DCTERMS.W3CDTF/DCTERMS.available">2026-08-28</meta:user-defined>
    <meta:user-defined meta:name="DCTERMS.W3CDTF/OVERHEIDop.jaargang">2026</meta:user-defined>
    <meta:user-defined meta:name="OVERHEIDop.externeBijlage">Ribeslaan 19|exb-2026-30427</meta:user-defined>
    <meta:user-defined meta:name="OVERHEIDop.publicationIssue">406357</meta:user-defined>
    <meta:user-defined meta:name="OVERHEIDop.GmbID/DC.identifier">gmb-2026-406357</meta:user-defined>
    <meta:user-defined meta:name="OVERHEIDop.versieInformatie"/>
  </office:meta>
</office:document-meta>
</file>