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kennisgeving dag van de kandidaatstelling, zittingen van het centraal stembureau voor kandidaatstelling en uitslagvaststelling – Gemeenteraadsverkiezing 2026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Bekendmaking </text:span>
          </text:p>
            <text:p text:style-name="al">De voorzitter van het centraal stembureau maakt voor de verkiezing van de leden van de gemeenteraad van de gemeente Hilversum met het oog op de op woensdag 18 november 2026 te houden verkiezing van de leden van de gemeenteraad het volgende bekend. </text:p>
            <text:p text:style-name="al"/>
            <text:p text:style-name="al">
            <text:span text:style-name="nadrukvet">Inlevering kandidatenlijsten (artikel H 1 lid 2 Kieswet) </text:span>
            <text:span text:style-name="nadrukvet"/>
          </text:p>
            <text:p text:style-name="al">Op maandag 5 oktober 2026 is de dag van de kandidaatstelling. Op deze dag kunnen van 09:00 tot 17:00 uur de kandidatenlijsten en ook de daarbij behorende stukken bij het centraal stembureau worden ingeleverd op het stadskantoor van de gemeente Hilversum, Oude Enghweg 23, 1217 JB  Hilversum. Degenen die kandidatenlijsten inleveren dienen zich te identificeren. Meer informatie over de kandidaatstelling treft u op: www.hilversum.nl/kandidaatstelling-politieke-partijen. Als u nog geen uitnodiging heeft ontvangen voor een inlevermoment, mailt u naar: verkiezingen@hilversum.nl</text:p>
            <text:p text:style-name="al"/>
            <text:p text:style-name="al">
            <text:span text:style-name="nadrukvet">Onderzoek ingeleverde kandidatenlijsten (artikel I 1 lid 1 Kieswet) </text:span>
          </text:p>
            <text:p text:style-name="al">De niet-openbare zitting van het centraal stembureau van de gemeente Hilversum teneinde het onderzoeken van de ingeleverde kandidatenlijsten vindt plaats op dinsdag 6 oktober 2026 om 16:00 uur. Deze zitting vindt plaats in het raadhuis van de gemeente Hilversum, Dudokpark 1, 1217 JE  Hilversum. </text:p>
            <text:p text:style-name="al"/>
            <text:p text:style-name="al">
            <text:span text:style-name="nadrukvet">Geldigheid ingeleverde kandidatenlijsten (artikel I 4 Kieswet) </text:span>
          </text:p>
            <text:p text:style-name="al">De openbare zitting van het centraal stembureau van de gemeente Hilversum over het beslissen over de geldigheid van de kandidatenlijsten, het handhaven van de daarop voorkomende kandidaten en het handhaven van de daarboven geplaatste aanduiding van een politieke groepering vindt plaats op vrijdag 9 oktober 2026 om 17:00 uur in het raadhuis van de gemeente Hilversum, Dudokpark 1, 1217 JE  Hilversum en is ook via de livestream te volgen op www.hilversum.nl</text:p>
            <text:p text:style-name="al"/>
            <text:p text:style-name="al">
            <text:span text:style-name="nadrukvet">Vaststellen uitslag (artikel P 20 Kieswet) </text:span>
          </text:p>
            <text:p text:style-name="al">De openbare zitting van het centraal stembureau van de gemeente Hilversum over het vaststellen van de verkiezingsuitslag vindt plaats op donderdag 26 november 2026 om 10:00 uur in het raadhuis van de gemeente Hilversum, Dudokpark 1, 1217 JE  Hilversum en is ook via de livestream te volgen op www.hilversum.nl</text:p>
            <text:p text:style-name="al"/>
            <text:p text:style-name="al"/>
            <text:p text:style-name="al">Hilversum, 24 augustus 2026</text:p>
            <text:p text:style-name="al">Voorzitter centraal stembureau van de gemeente Hilversum,</text:p>
            <text:p text:style-name="al"/>
            <text:p text:style-name="al">dr. ir. G.M. van den Top</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635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5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5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Gemeente/DCTERMS.publisher">Hilversum</meta:user-defined>
    <meta:user-defined meta:name="OVERHEID.Gemeente/OVERHEID.authority">Hilversum</meta:user-defined>
    <meta:user-defined meta:name="OVERHEID.TaxonomieBeleidsagendaDecentraal/OVERHEID.category">Recht | Burgerlijk recht</meta:user-defined>
    <meta:user-defined meta:name="DC.source">N.v.t.</meta:user-defined>
    <dc:language>nl</dc:language>
    <meta:user-defined meta:name="OVERHEIDop.locatietype/OVERHEIDop.gebiedsmarkering">Gemeente</meta:user-defined>
    <meta:user-defined meta:name="DC.title">Openbare kennisgeving dag van de kandidaatstelling, zittingen van het centraal stembureau voor kandidaatstelling en uitslagvaststelling – Gemeenteraadsverkiezing 2026</meta:user-defined>
    <meta:user-defined meta:name="DCTERMS.W3CDTF/DCTERMS.available">2026-08-28</meta:user-defined>
    <meta:user-defined meta:name="DCTERMS.W3CDTF/OVERHEIDop.jaargang">2026</meta:user-defined>
    <meta:user-defined meta:name="OVERHEIDop.publicationIssue">406356</meta:user-defined>
    <meta:user-defined meta:name="OVERHEIDop.GmbID/DC.identifier">gmb-2026-406356</meta:user-defined>
    <meta:user-defined meta:name="OVERHEIDop.versieInformatie"/>
  </office:meta>
</office:document-meta>
</file>