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reservering gebruiksruimte Omgevingsplan Binckhorst – ter plaatse van Melkwegstraat 74 tot en met 92 en Saturnusstraat 16 tot en met 20, 2516 AH te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 informatie:</text:p>
            <text:p text:style-name="common-al">het veranderen van 2 kantoorlagen ter plaatse van Melkwegstraat 74 t/m 92 en Saturnusstraat 16 t/m 20 naar 16 woningen (One Milky Way)</text:p>
            <text:p text:style-name="common-al"/>
            <text:p text:style-name="common-al">Ons kenmerk: </text:p>
            <text:p text:style-name="common-al">VTH2026-47079</text:p>
            <text:p text:style-name="tussenkopcur">Stadsdeel: </text:p>
            <text:p text:style-name="common-al">Laak </text:p>
            <text:p text:style-name="common-al"/>
            <text:p text:style-name="tussenkopcur">Locatie(s)</text:p>
            <text:p text:style-name="common-al">t.p.v. Melkwegstraat 74-92 en Saturnusstraat 16-20, 2516 AH  ‘s-Gravenhage</text:p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last-al">Algemene informatie over de bekendmakingen van de gemeente Den Haag vindt u op www.denhaag.nl/bekendmakingen. U kunt ook contact met ons opnemen via telefoonnummer 1407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3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TH2026-47079</meta:user-defined>
    <meta:user-defined meta:name="DCTERMS.abstract">het veranderen van 2 kantoorlagen ter plaatse van Melkwegstraat 74 t/m 92 en Saturnusstraat 16 t/m 20 naar 16 woningen (One Milky Way) </meta:user-defined>
    <dc:language>nl</dc:language>
    <meta:user-defined meta:name="OVERHEIDop.locatietype/OVERHEIDop.gebiedsmarkering">Adres</meta:user-defined>
    <meta:user-defined meta:name="DC.title">Weigering reservering gebruiksruimte Omgevingsplan Binckhorst – ter plaatse van Melkwegstraat 74 tot en met 92 en Saturnusstraat 16 tot en met 20, 2516 AH te ‘s-Gravenhage</meta:user-defined>
    <meta:user-defined meta:name="DCTERMS.W3CDTF/DCTERMS.available">2026-08-28</meta:user-defined>
    <meta:user-defined meta:name="DCTERMS.W3CDTF/OVERHEIDop.jaargang">2026</meta:user-defined>
    <meta:user-defined meta:name="OVERHEIDop.externeBijlage">weigering reservering One Milky Way|exb-2026-30425</meta:user-defined>
    <meta:user-defined meta:name="OVERHEIDop.publicationIssue">406336</meta:user-defined>
    <meta:user-defined meta:name="OVERHEIDop.GmbID/DC.identifier">gmb-2026-406336</meta:user-defined>
    <meta:user-defined meta:name="OVERHEIDop.versieInformatie"/>
  </office:meta>
</office:document-meta>
</file>