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-vergunning  de Boelakkers 17a, 5591RA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ze-Leende</text:span>
          </text:p>
            <text:p text:style-name="common-al">De gemeente heeft op 26-08-2026 een besluit genomen op de aanvraag voor een omgevingsvergunning met zaaknummer <text:span text:style-name="nadrukvet">503915</text:span>.</text:p>
            <text:p text:style-name="common-al">De zaak betreft locatie de Boelakkers 17a, 5591RA Heeze en heeft de omschrijving "Aanvraag OV overkapping". De vergunning is verleend.</text:p>
            <text:p text:style-name="common-al">Het besluit betreft de volgende onderdelen: Bouwen (omgevingsplan).</text:p>
            <text:p text:style-name="common-al">Indien u belanghebbende kunt u bezwaar maken tegen dit besluit.</text:p>
            <text:p text:style-name="common-al">De termijn voor het indienen van een bezwaar start op 27-08-2026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 Vermeldt u hierbij het hierboven genoemd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40633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3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3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03915</meta:user-defined>
    <meta:user-defined meta:name="DCTERMS.abstract">Aanvraag OV overkapping de Boelakkers 17a Heez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-vergunning  de Boelakkers 17a, 5591RA Heez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34</meta:user-defined>
    <meta:user-defined meta:name="OVERHEIDop.GmbID/DC.identifier">gmb-2026-406334</meta:user-defined>
    <meta:user-defined meta:name="OVERHEIDop.versieInformatie"/>
  </office:meta>
</office:document-meta>
</file>