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het realiseren van 12 huurappartementen, Sint Rumoldusstraat 12 t/m 34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het realiseren van 12 huurappartementen op de locatie Sint Rumoldusstraat 12 t/m 34 Weert (v). De aanvraag om omgevingsvergunning is ontvangen op 26 augustus 2026 en is geregistreerd onder zaaknummer Z2026-00001990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632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990</meta:user-defined>
    <meta:user-defined meta:name="DCTERMS.abstract">Betreft: Aanvraag op locatie Sint Rumoldusstraat 12 t/m 34 Weert (v)</meta:user-defined>
    <dc:language>nl</dc:language>
    <meta:user-defined meta:name="OVERHEIDop.locatietype/OVERHEIDop.gebiedsmarkering">Vlak</meta:user-defined>
    <meta:user-defined meta:name="DC.title">Aanvraag Omgevingsvergunning voor het het realiseren van 12 huurappartementen, Sint Rumoldusstraat 12 t/m 34 Weert (v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25</meta:user-defined>
    <meta:user-defined meta:name="OVERHEIDop.GmbID/DC.identifier">gmb-2026-406325</meta:user-defined>
    <meta:user-defined meta:name="OVERHEIDop.versieInformatie"/>
  </office:meta>
</office:document-meta>
</file>