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– Vaststelling “Beleidsregels aanvraag prioriteit transportcapaciteit woningbouw- en onderwijshuisvestingsprojecten Tubbergen”, beleidsregel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Waarom publiceert de gemeente dit bericht?</text:p>
            <text:p text:style-name="al">Het college van burgemeester en wethouders van de gemeente Tubbergen maakt bekend dat zij in haar vergadering van 25 augustus 2026 de “Beleidsregels aanvraag prioriteit transportcapaciteit woningbouw- en onderwijshuisvestingsprojecten Tubbergen” heeft vastgesteld. </text:p>
            <text:p text:style-name="tussenkopcur">Waar gaat de beleidsregel over?</text:p>
            <text:p text:style-name="al">Deze beleidsregel gaat over het vaststellen van beleidsregels zodat onderwijshuisvesting en woningbouw gebruik kunnen maken van prioritering op transportcapaciteit.</text:p>
            <text:p text:style-name="tussenkopcur">Wilt u meer informatie?</text:p>
            <text:p text:style-name="al">De beleidsregel is voor iedereen te bekijken op het gemeentehuis in Tubbergen. Tevens kan iedereen vragen om een kopie van de beleidsregel. Hieraan zijn kosten verbonden. </text:p>
            <text:p text:style-name="al">De beleidsregel is voor iedereen ook te bekijken via de landelijke website site <text:a xlink:href="http://www.overheid.nl/" xlink:type="simple">www.overheid.nl</text:a>. Type eerst de cijfers van de postcode van uw woonplaats in, als u alleen beleid en regelgeving geldend in uw gemeente wilt zien. U kunt kiezen voor “Uitgebreid zoeken” als u ook beleid en regelgeving van andere gemeenten wilt opvragen.</text:p>
            <text:p text:style-name="tussenkopcur">Wanneer treedt de beleidsregel inwerking?</text:p>
            <text:p text:style-name="al">De beleidsregel treedt in werking met ingang van 28 augustus 2026. </text:p>
            <text:p text:style-name="tussenkopcur">Vragen?</text:p>
            <text:p text:style-name="al">Voor het inzien van de stukken kunt u contact opnemen met de receptie van het gemeentehuis. Voor inhoudelijke vragen of meer informatie kunt u contact opnemen met dhr. N. Luttikhuis van het organisatieonderdeel Fysieke leefomgeving via het telefoonnummer 0546-628000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40632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Tubberg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Tubbergen</meta:user-defined>
    <meta:user-defined meta:name="OVERHEID.Gemeente/DCTERMS.publisher">Tubbergen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Gemeente Tubbergen – Vaststelling “Beleidsregels aanvraag prioriteit transportcapaciteit woningbouw- en onderwijshuisvestingsprojecten Tubbergen”, beleidsregel</meta:user-defined>
    <meta:user-defined meta:name="DCTERMS.W3CDTF/DCTERMS.available">2026-08-28</meta:user-defined>
    <meta:user-defined meta:name="OVERHEIDop.externeBijlage">Beleidsregels aanvraag prioriteit Tubbergen|exb-2026-30420</meta:user-defined>
    <meta:user-defined meta:name="OVERHEIDop.externeBijlage">Collegeadvies definitief Gemeente Tubbergen|exb-2026-30421</meta:user-defined>
    <meta:user-defined meta:name="DCTERMS.W3CDTF/OVERHEIDop.jaargang">2026</meta:user-defined>
    <meta:user-defined meta:name="OVERHEIDop.publicationIssue">406324</meta:user-defined>
    <meta:user-defined meta:name="OVERHEIDop.GmbID/DC.identifier">gmb-2026-406324</meta:user-defined>
    <meta:user-defined meta:name="OVERHEIDop.versieInformatie"/>
  </office:meta>
</office:document-meta>
</file>