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de bouw/uitbreiding van het bedrijfspand -  De Gaffel 34, 36 en 38, 9206 AW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 De Gaffel 34, 36 en 38, 9206 AW Drachten, de bouw/uitbreiding van het bedrijfspand, ontvangen: 26 augustus 2026. De aanvraag is geregistreerd onder zaaknummer Z2026-00002651.</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40632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2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32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651</meta:user-defined>
    <meta:user-defined meta:name="DCTERMS.abstract">Aanvraag omgevingsvergunning:  De Gaffel 34, 36 en 38, 9206 AW Drachten, de bouw/uitbreiding van het bedrijfspand, ontvangen: 26 augustus 2026, zaaknummer: Z2026-00002651</meta:user-defined>
    <dc:language>nl</dc:language>
    <meta:user-defined meta:name="OVERHEIDop.locatietype/OVERHEIDop.gebiedsmarkering">Vlak</meta:user-defined>
    <meta:user-defined meta:name="DC.title">Gemeente Smallingerland - aanvraag omgevingsvergunning - de bouw/uitbreiding van het bedrijfspand -  De Gaffel 34, 36 en 38, 9206 AW Drachten</meta:user-defined>
    <meta:user-defined meta:name="DCTERMS.W3CDTF/DCTERMS.available">2026-08-28</meta:user-defined>
    <meta:user-defined meta:name="DCTERMS.W3CDTF/OVERHEIDop.jaargang">2026</meta:user-defined>
    <meta:user-defined meta:name="OVERHEIDop.publicationIssue">406322</meta:user-defined>
    <meta:user-defined meta:name="OVERHEIDop.GmbID/DC.identifier">gmb-2026-406322</meta:user-defined>
    <meta:user-defined meta:name="OVERHEIDop.versieInformatie"/>
  </office:meta>
</office:document-meta>
</file>