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inkelland – Vaststelling “Beleidsregels aanvraag prioriteit transportcapaciteit woningbouw- en onderwijshuisvestingsprojecten Dinkelland”, beleidsregel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tussenkopcur">Waarom publiceert de gemeente dit bericht?</text:p>
            <text:p text:style-name="al">Het college van burgemeester en wethouders van de gemeente Dinkelland maakt bekend dat zij in haar vergadering van 25 augustus 2026 de “Beleidsregels aanvraag prioriteit transportcapaciteit woningbouw- en onderwijshuisvestingsprojecten Dinkelland” heeft vastgesteld. </text:p>
            <text:p text:style-name="tussenkopcur">Waar gaat de beleidsregel over?</text:p>
            <text:p text:style-name="al">Deze beleidsregel gaat over het vaststellen van beleidsregels zodat onderwijshuisvesting en woningbouw gebruik kunnen maken van prioritering op transportcapaciteit.</text:p>
            <text:p text:style-name="tussenkopcur">Wilt u meer informatie?</text:p>
            <text:p text:style-name="al">De beleidsregel is voor iedereen te bekijken op het gemeentehuis in Denekamp. Tevens kan iedereen vragen om een kopie van de beleidsregel. Hieraan zijn kosten verbonden. </text:p>
            <text:p text:style-name="al">De beleidsregel is voor iedereen ook te bekijken via de landelijke website site <text:a xlink:href="http://www.overheid.nl/" xlink:type="simple">www.overheid.nl</text:a>. Type eerst de cijfers van de postcode van uw woonplaats in, als u alleen beleid en regelgeving geldend in uw gemeente wilt zien. U kunt kiezen voor “Uitgebreid zoeken” als u ook beleid en regelgeving van andere gemeenten wilt opvragen.</text:p>
            <text:p text:style-name="tussenkopcur">Wanneer treedt de beleidsregel inwerking?</text:p>
            <text:p text:style-name="al">De beleidsregel treedt in werking met ingang van 28 augustus 2026. </text:p>
            <text:p text:style-name="tussenkopcur">Vragen?</text:p>
            <text:p text:style-name="al">Voor het inzien van de stukken kunt u contact opnemen met de receptie van het gemeentehuis. Voor inhoudelijke vragen of meer informatie kunt u contact opnemen met dhr. N. Luttikhuis van het organisatieonderdeel Fysieke leefomgeving via het telefoonnummer 0541-854100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nkelland</text:p>
            </table:table-cell>
            <table:table-cell office:value-type="string" table:style-name="header.C">
              <text:p text:style-name="headerright"><text:span text:style-name="nr">Nr. 40632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2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Dinkelland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inkelland</meta:user-defined>
    <meta:user-defined meta:name="OVERHEID.Gemeente/DCTERMS.publisher">Dinkelland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Gemeente Dinkelland – Vaststelling “Beleidsregels aanvraag prioriteit transportcapaciteit woningbouw- en onderwijshuisvestingsprojecten Dinkelland”, beleidsregel</meta:user-defined>
    <meta:user-defined meta:name="DCTERMS.W3CDTF/DCTERMS.available">2026-08-28</meta:user-defined>
    <meta:user-defined meta:name="OVERHEIDop.externeBijlage">Beleidsregels aanvraag prioriteit Dinkelland|exb-2026-30417</meta:user-defined>
    <meta:user-defined meta:name="OVERHEIDop.externeBijlage">Collegeadvies definitief Gemeente Dinkelland|exb-2026-30418</meta:user-defined>
    <meta:user-defined meta:name="DCTERMS.W3CDTF/OVERHEIDop.jaargang">2026</meta:user-defined>
    <meta:user-defined meta:name="OVERHEIDop.publicationIssue">406320</meta:user-defined>
    <meta:user-defined meta:name="OVERHEIDop.GmbID/DC.identifier">gmb-2026-406320</meta:user-defined>
    <meta:user-defined meta:name="OVERHEIDop.versieInformatie"/>
  </office:meta>
</office:document-meta>
</file>