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ubsidie verlenen voor activiteiten en ondersteuning aan mensen met een beperking en mensen die om andere redenen tijdelijk of structureel moeite hebben om zelfstandig mee te doen in de samenleving uit de gemeente Wierden voor het jaar 2027</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p grond van verkregen gelden voor het realiseren van de gemeentelijke beleidsdoelen in Maatschappelijke Agenda (onder voor, verleent het college van burgemeester en wethouders van Wierden een subsidiebedrag van € 56.550,- aan Stichting De Klup voor het aanbieden van voorliggende (welzijns)activiteiten voor mensen met een beperking.</text:p>
            <text:p text:style-name="al"/>
            <text:p text:style-name="al">Stichting De Klup biedt een breed en laagdrempelig aanbod aan welzijnsactiviteiten voor mensen met een beperking. Het gaat onder andere om vaste activiteiten die bijdragen aan ontmoeting, structuur, beweging, gezondheid en zingeving. Deze activiteiten zijn gericht op mensen die niet vanzelfsprekend kunnen deelnemen aan het reguliere vrijetijdsaanbod en dragen daarmee bij aan de inclusieve samenleving die de gemeente Wierden voor ogen heeft.</text:p>
            <text:p text:style-name="al"/>
            <text:p text:style-name="al">Voor Stichting De Klup ligt het doel vooral bij participatie, ontmoeting en het mogelijk maken van een betekenisvolle vrijetijdsbesteding voor mensen die daarbij ondersteuning nodig hebben.</text:p>
            <text:p text:style-name="al"/>
            <text:p text:style-name="al">De activiteiten van deze organisatie dragen bij aan het realiseren van de maatschappelijke doelen uit het sociaal domein. De landelijke insteek is om inwoners meer vroegtijdig en voorliggend te ondersteunen, zodat zwaardere zorg waar mogelijk wordt voorkomen en de zorg toegankelijk en betaalbaar blijft voor inwoners die deze daadwerkelijk nodig hebben.</text:p>
            <text:p text:style-name="al">De Maatschappelijke Agenda 2022-2026 is voor de gemeente Wierden de leidraad voor het beleid in het sociale domein. Een groot deel van de uitvoering van de Maatschappelijke Agenda ligt bij maatschappelijke organisaties. Zij doen dit door in te zetten op meer preventie en het stimuleren van de eigen kracht en zelfredzaamheid van inwoners. </text:p>
            <text:p text:style-name="al"/>
            <text:p text:style-name="al">Stichting De Klup is al jarenlang actief binnen de gemeente Wierden. Door deze jarenlange samenwerking heeft Stichting De Klup een goede kennis van de lokale samenleving en is de organisatie bekend met de inwoners, de lokale behoeften en de maatschappelijke ontwikkelingen binnen de gemeente. Daarnaast heeft Stichting De Klup in de loop der jaren een breed lokaal netwerk opgebouwd en ervaring opgedaan met de samenwerking met verschillende partners binnen het sociaal domein en het voorliggend veld (o.a. Stichting De Welle, Stichting Evenmens, MEE Samen en Avedan). Stichting De Klup kent de rollen en verantwoordelijkheden van deze partners en weet welke ondersteuning en voorzieningen beschikbaar zijn. Hierdoor kan snel worden geschakeld en kan ondersteuning goed worden afgestemd op de situatie en behoefte van de inwoner.</text:p>
            <text:p text:style-name="al"/>
            <text:p text:style-name="al">Ook is Stichting De Klup bekend met de beleidsdoelen, werkwijze en samenwerkingsstructuren van de gemeente Wierden. De opgebouwde kennis en ervaring zorgen ervoor dat Stichting De Klup de gemeentelijke beleidsdoelen kan vertalen naar de praktijk en haar werkzaamheden goed kan laten aansluiten op de inzet van andere maatschappelijke organisaties en de gemeentelijke uitvoering. Dit draagt bij aan een samenhangende aanpak, waarbij de inwoner zoveel mogelijk passende ondersteuning ontvangt en onnodige overlap tussen voorzieningen wordt voorkomen.</text:p>
            <text:p text:style-name="al"/>
            <text:p text:style-name="al">De afgelopen jaren is geïnvesteerd in de onderlinge samenwerking en het verbeteren van de afstemming tussen de formele en informele zorg die actief zijn in de gemeente Wierden. Hierdoor is momenteel goed inzichtelijk welke activiteiten worden ingezet door de verschillende partners in het voorliggend veld. De jarenlange samenwerking en opgebouwde lokale kennis maken het mogelijk om deze samenwerking verder te benutten en te versterken. Dit komt de continuïteit, toegankelijkheid en kwaliteit van de ondersteuning aan inwoners ten goede.</text:p>
            <text:p text:style-name="al"/>
            <text:p text:style-name="al">Stichting De Klup wordt daarom aangemerkt als enig serieus gegadigde voor de uitvoering van de genoemde activiteiten.</text:p>
            <text:p text:style-name="al"/>
            <text:p text:style-name="al">Reactietermijn</text:p>
            <text:p text:style-name="al">Bent u van mening dat de gemeente zich dient te onthouden van subsidiëring van Stichting De Klup voor het vormgeven en realiseren van de gemeentelijke beleidsdoelen uit de Maatschappelijke Agenda? Bent u van mening dat uw organisatie op basis van de criteria ook een serieuze kandidaat is? Stuur dan vóór 23 oktober 2026 per aangetekende brief een gemotiveerde reactie aan de gemeente Wierden, Postbus 43, 7640 AA Wierden of per mail: gemeente@wierden.nl.</text:p>
            <text:p text:style-name="al">Uw reactie moet vóór 23 oktober 2026 ontvangen zijn door de gemeente Wierden. Vermeld in uw brief in ieder geval:</text:p>
            <text:p text:style-name="al">• De datum van publicatie en om welke voorgenomen subsidiëring het gaat;</text:p>
            <text:p text:style-name="al">• Uw naam, adres en woonplaats;</text:p>
            <text:p text:style-name="al">• Waarom u van mening bent dat de gemeente niet over dient te gaan tot subsidiëring van Stichting De Klup;</text:p>
            <text:p text:style-name="al">• Motivatie waarom uw organisatie een mogelijke serieuze gegadigde is voor het project waarvoor we de schaarse subsidie willen verlenen;</text:p>
            <text:p text:style-name="al">• Uw handtekening;</text:p>
            <text:p text:style-name="al">• Als u voor iemand anders een motivatie indient, bijvoorbeeld namens een bedrijf, stuur dan een machtiging mee.</text:p>
            <text:p text:style-name="al"/>
          </text:section>
        </text:section>
        <text:section text:name="regeling-sluiting_id1-3-2-3" text:style-name="regeling-sluiting">
          <text:section text:name="ondertekening_id1-3-2-3-1">
            <text:p><text:span text:style-name="functie">Blijft een schriftelijke reactie binnen de genoemde reactietermijn uit, dan zal de gemeente (verder) gevolg geven aan haar voornemen tot subsidiër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4063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Cultuur en recreatie | Organisatie en beleid</meta:user-defined>
    <meta:user-defined meta:name="DC.source">N.v.t.</meta:user-defined>
    <meta:user-defined meta:name="DCTERMS.alternative">Subsidie verlenen Stichting De Klup</meta:user-defined>
    <dc:language>nl</dc:language>
    <meta:user-defined meta:name="OVERHEIDop.locatietype/OVERHEIDop.gebiedsmarkering">Gemeente</meta:user-defined>
    <meta:user-defined meta:name="DC.title">subsidie verlenen voor activiteiten en ondersteuning aan mensen met een beperking en mensen die om andere redenen tijdelijk of structureel moeite hebben om zelfstandig mee te doen in de samenleving uit de gemeente Wierden voor het jaar 2027</meta:user-defined>
    <meta:user-defined meta:name="DCTERMS.W3CDTF/DCTERMS.available">2026-08-28</meta:user-defined>
    <meta:user-defined meta:name="DCTERMS.W3CDTF/OVERHEIDop.jaargang">2026</meta:user-defined>
    <meta:user-defined meta:name="OVERHEIDop.publicationIssue">406310</meta:user-defined>
    <meta:user-defined meta:name="OVERHEIDop.GmbID/DC.identifier">gmb-2026-406310</meta:user-defined>
    <meta:user-defined meta:name="OVERHEIDop.versieInformatie"/>
  </office:meta>
</office:document-meta>
</file>