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- Achterdijk 14,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  Opslaan van propaan in een opslagtank</text:p>
            <text:p text:style-name="common-al">Locatie:  Achterdijk 14, 5451 NN te Mill</text:p>
            <text:p text:style-name="common-al">DSO-kenmerk:  2026082400061</text:p>
            <text:p text:style-name="common-al">Zaaknummer:  Z/513151</text:p>
            <text:p text:style-name="common-al">Datum ontvangen:  24 augustus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630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0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0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513151 </meta:user-defined>
    <dc:language>nl</dc:language>
    <meta:user-defined meta:name="OVERHEIDop.locatietype/OVERHEIDop.gebiedsmarkering">Adres</meta:user-defined>
    <meta:user-defined meta:name="DC.title">Gemeente Land van Cuijk - Melding Besluit activiteiten leefomgeving (Bal) - Achterdijk 14, Mil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08</meta:user-defined>
    <meta:user-defined meta:name="OVERHEIDop.GmbID/DC.identifier">gmb-2026-406308</meta:user-defined>
    <meta:user-defined meta:name="OVERHEIDop.versieInformatie"/>
  </office:meta>
</office:document-meta>
</file>