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uitrit, Crixstraat perceel G 907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realiseren van een uitrit op de locatie Crixstraat perceel G 907 Stramproy. De aanvraag om omgevingsvergunning is ontvangen op 26 augustus 2026 en is geregistreerd onder zaaknummer Z2026-00001995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63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995</meta:user-defined>
    <meta:user-defined meta:name="DCTERMS.abstract">Betreft: Aanvraag op locatie Crixstraat perceel G 907 Stramproy</meta:user-defined>
    <dc:language>nl</dc:language>
    <meta:user-defined meta:name="OVERHEIDop.locatietype/OVERHEIDop.gebiedsmarkering">Vlak</meta:user-defined>
    <meta:user-defined meta:name="DC.title">Aanvraag Omgevingsvergunning voor het realiseren van een uitrit, Crixstraat perceel G 907 Stramproy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07</meta:user-defined>
    <meta:user-defined meta:name="OVERHEIDop.GmbID/DC.identifier">gmb-2026-406307</meta:user-defined>
    <meta:user-defined meta:name="OVERHEIDop.versieInformatie"/>
  </office:meta>
</office:document-meta>
</file>