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plaatsen van een tijdelijke energievoorziening aan de Terborgseweg 138, 7005 BD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Terborgseweg 138, 7005 BD Doetinchem</text:p>
            <text:p text:style-name="common-al">Omschrijving:			plaatsen van een tijdelijke energievoorziening</text:p>
            <text:p text:style-name="common-al">Dossiernummer:		gD2607005487</text:p>
            <text:p text:style-name="common-al">Datum verzending:	26-08-2026</text:p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06302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302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gD2607005487</meta:user-defined>
    <meta:user-defined meta:name="DCTERMS.abstract">Omgevingsvergunning verleend voor plaatsen van een tijdelijke energievoorziening aan de Terborgseweg 138, 7005 BD Doetinchem</meta:user-defined>
    <dc:language>nl</dc:language>
    <meta:user-defined meta:name="OVERHEIDop.locatietype/OVERHEIDop.gebiedsmarkering">Punt</meta:user-defined>
    <meta:user-defined meta:name="DC.title">Omgevingsvergunning verleend: plaatsen van een tijdelijke energievoorziening aan de Terborgseweg 138, 7005 BD Doetinche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302</meta:user-defined>
    <meta:user-defined meta:name="OVERHEIDop.GmbID/DC.identifier">gmb-2026-406302</meta:user-defined>
    <meta:user-defined meta:name="OVERHEIDop.versieInformatie"/>
  </office:meta>
</office:document-meta>
</file>