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tijdelijk plaatsen van een bouwdepot van 26-8 t/m 1-9-2026, op de parkeerplaats bij sportcomplex De Oosterhout, Vondelstr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de parkeerplaats bij sportcomplex De Oosterhout, Vondelstraat<text:span text:style-name="nadrukvet">; </text:span>het tijdelijk plaatsen van een bouwdepot van 26-8 t/m 1-9-2026</text:p>
            <text:p text:style-name="common-al">
            
          </text:p>
            <text:p text:style-name="common-al">Verzenddatum:  26-08-2026 </text:p>
            <text:p text:style-name="common-al">Zaaknummer: 0000140246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630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0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0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2462</meta:user-defined>
    <dc:language>nl</dc:language>
    <meta:user-defined meta:name="OVERHEIDop.locatietype/OVERHEIDop.gebiedsmarkering">Vlak</meta:user-defined>
    <meta:user-defined meta:name="DC.title">Omgevingsvergunning regulier Verleend: het tijdelijk plaatsen van een bouwdepot van 26-8 t/m 1-9-2026, op de parkeerplaats bij sportcomplex De Oosterhout, Vondelstraat</meta:user-defined>
    <meta:user-defined meta:name="DCTERMS.W3CDTF/DCTERMS.available">2026-08-28</meta:user-defined>
    <meta:user-defined meta:name="DCTERMS.W3CDTF/OVERHEIDop.jaargang">2026</meta:user-defined>
    <meta:user-defined meta:name="OVERHEIDop.publicationIssue">406300</meta:user-defined>
    <meta:user-defined meta:name="OVERHEIDop.GmbID/DC.identifier">gmb-2026-406300</meta:user-defined>
    <meta:user-defined meta:name="OVERHEIDop.versieInformatie"/>
  </office:meta>
</office:document-meta>
</file>