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9-9-1-1">
      <style:table-column-properties style:rel-column-width="19*"/>
    </style:style>
    <style:style style:family="table-column" style:parent-style-name="colspec" style:name="id1-3-2-2-9-9-1-2">
      <style:table-column-properties style:rel-column-width="24*"/>
    </style:style>
    <style:style style:family="table-column" style:parent-style-name="colspec" style:name="id1-3-2-2-9-9-1-3">
      <style:table-column-properties style:rel-column-width="40*"/>
    </style:style>
    <style:style style:family="table-column" style:parent-style-name="colspec" style:name="id1-3-2-2-9-9-1-4">
      <style:table-column-properties style:rel-column-width="8*"/>
    </style:style>
    <text:list-style style:name="id1-3-2-2-9-9-1-5-7-3-2">
      <text:list-level-style-bullet text:bullet-char="-" text:level="1">
        <style:list-level-properties text:min-label-width="10mm"/>
      </text:list-level-style-bullet>
    </text:list-style>
    <text:list-style style:name="id1-3-2-2-9-9-1-5-7-3-2-1">
      <text:list-level-style-bullet text:bullet-char="-" text:level="1">
        <style:list-level-properties text:min-label-width="10mm"/>
      </text:list-level-style-bullet>
    </text:list-style>
    <text:list-style style:name="id1-3-2-2-9-9-1-5-7-3-2-2">
      <text:list-level-style-bullet text:bullet-char="-" text:level="1">
        <style:list-level-properties text:min-label-width="10mm"/>
      </text:list-level-style-bullet>
    </text:list-style>
    <text:list-style style:name="id1-3-2-2-9-9-1-5-7-3-2-3">
      <text:list-level-style-bullet text:bullet-char="-" text:level="1">
        <style:list-level-properties text:min-label-width="10mm"/>
      </text:list-level-style-bullet>
    </text:list-style>
    <text:list-style style:name="id1-3-2-2-9-9-1-5-7-3-2-4">
      <text:list-level-style-bullet text:bullet-char="-" text:level="1">
        <style:list-level-properties text:min-label-width="10mm"/>
      </text:list-level-style-bullet>
    </text:list-style>
    <text:list-style style:name="id1-3-2-2-9-9-1-5-12-3-8">
      <text:list-level-style-bullet text:bullet-char="-" text:level="1">
        <style:list-level-properties text:min-label-width="10mm"/>
      </text:list-level-style-bullet>
    </text:list-style>
    <text:list-style style:name="id1-3-2-2-9-9-1-5-12-3-8-1">
      <text:list-level-style-bullet text:bullet-char="-" text:level="1">
        <style:list-level-properties text:min-label-width="10mm"/>
      </text:list-level-style-bullet>
    </text:list-style>
    <text:list-style style:name="id1-3-2-2-9-9-1-5-12-3-8-2">
      <text:list-level-style-bullet text:bullet-char="-" text:level="1">
        <style:list-level-properties text:min-label-width="10mm"/>
      </text:list-level-style-bullet>
    </text:list-style>
    <text:list-style style:name="id1-3-2-2-9-9-1-5-12-3-8-3">
      <text:list-level-style-bullet text:bullet-char="-" text:level="1">
        <style:list-level-properties text:min-label-width="10mm"/>
      </text:list-level-style-bullet>
    </text:list-style>
    <text:list-style style:name="id1-3-2-2-9-9-1-5-12-3-8-4">
      <text:list-level-style-bullet text:bullet-char="-" text:level="1">
        <style:list-level-properties text:min-label-width="10mm"/>
      </text:list-level-style-bullet>
    </text:list-style>
    <text:list-style style:name="id1-3-2-2-9-9-1-5-12-3-8-5">
      <text:list-level-style-bullet text:bullet-char="-" text:level="1">
        <style:list-level-properties text:min-label-width="10mm"/>
      </text:list-level-style-bullet>
    </text:list-style>
    <text:list-style style:name="id1-3-2-2-9-9-1-5-12-3-8-6">
      <text:list-level-style-bullet text:bullet-char="-" text:level="1">
        <style:list-level-properties text:min-label-width="10mm"/>
      </text:list-level-style-bullet>
    </text:list-style>
    <text:list-style style:name="id1-3-2-2-9-9-1-5-12-3-8-7">
      <text:list-level-style-bullet text:bullet-char="-" text:level="1">
        <style:list-level-properties text:min-label-width="10mm"/>
      </text:list-level-style-bullet>
    </text:list-style>
    <text:list-style style:name="id1-3-2-2-9-9-1-5-12-3-8-8">
      <text:list-level-style-bullet text:bullet-char="-" text:level="1">
        <style:list-level-properties text:min-label-width="10mm"/>
      </text:list-level-style-bullet>
    </text:list-style>
    <text:list-style style:name="id1-3-2-2-9-9-1-5-12-3-8-9">
      <text:list-level-style-bullet text:bullet-char="-" text:level="1">
        <style:list-level-properties text:min-label-width="10mm"/>
      </text:list-level-style-bullet>
    </text:list-style>
    <text:list-style style:name="id1-3-2-2-9-9-1-5-15-3-6">
      <text:list-level-style-bullet text:bullet-char="-" text:level="1">
        <style:list-level-properties text:min-label-width="10mm"/>
      </text:list-level-style-bullet>
    </text:list-style>
    <text:list-style style:name="id1-3-2-2-9-9-1-5-15-3-6-1">
      <text:list-level-style-bullet text:bullet-char="-" text:level="1">
        <style:list-level-properties text:min-label-width="10mm"/>
      </text:list-level-style-bullet>
    </text:list-style>
    <text:list-style style:name="id1-3-2-2-9-9-1-5-15-3-6-2">
      <text:list-level-style-bullet text:bullet-char="-" text:level="1">
        <style:list-level-properties text:min-label-width="10mm"/>
      </text:list-level-style-bullet>
    </text:list-style>
    <text:list-style style:name="id1-3-2-2-9-9-1-5-15-3-6-3">
      <text:list-level-style-bullet text:bullet-char="-" text:level="1">
        <style:list-level-properties text:min-label-width="10mm"/>
      </text:list-level-style-bullet>
    </text:list-style>
    <text:list-style style:name="id1-3-2-2-9-9-1-5-15-3-6-4">
      <text:list-level-style-bullet text:bullet-char="-" text:level="1">
        <style:list-level-properties text:min-label-width="10mm"/>
      </text:list-level-style-bullet>
    </text:list-style>
    <text:list-style style:name="id1-3-2-2-9-9-1-5-15-3-6-5">
      <text:list-level-style-bullet text:bullet-char="-" text:level="1">
        <style:list-level-properties text:min-label-width="10mm"/>
      </text:list-level-style-bullet>
    </text:list-style>
    <text:list-style style:name="id1-3-2-2-9-9-1-5-16-3-6">
      <text:list-level-style-bullet text:bullet-char="-" text:level="1">
        <style:list-level-properties text:min-label-width="10mm"/>
      </text:list-level-style-bullet>
    </text:list-style>
    <text:list-style style:name="id1-3-2-2-9-9-1-5-16-3-6-1">
      <text:list-level-style-bullet text:bullet-char="-" text:level="1">
        <style:list-level-properties text:min-label-width="10mm"/>
      </text:list-level-style-bullet>
    </text:list-style>
    <text:list-style style:name="id1-3-2-2-9-9-1-5-16-3-6-2">
      <text:list-level-style-bullet text:bullet-char="-" text:level="1">
        <style:list-level-properties text:min-label-width="10mm"/>
      </text:list-level-style-bullet>
    </text:list-style>
    <text:list-style style:name="id1-3-2-2-9-9-1-5-16-3-6-3">
      <text:list-level-style-bullet text:bullet-char="-" text:level="1">
        <style:list-level-properties text:min-label-width="10mm"/>
      </text:list-level-style-bullet>
    </text:list-style>
    <text:list-style style:name="id1-3-2-2-9-9-1-5-16-3-6-4">
      <text:list-level-style-bullet text:bullet-char="-" text:level="1">
        <style:list-level-properties text:min-label-width="10mm"/>
      </text:list-level-style-bullet>
    </text:list-style>
    <text:list-style style:name="id1-3-2-2-9-9-1-5-16-3-6-5">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2">
      <text:list-level-style-bullet text:bullet-char="•" text:level="1">
        <style:list-level-properties text:min-label-width="10mm"/>
      </text:list-level-style-bullet>
    </text:list-style>
    <text:list-style style:name="id1-3-2-4-32-1">
      <text:list-level-style-bullet text:bullet-char="•" text:level="1">
        <style:list-level-properties text:min-label-width="10mm"/>
      </text:list-level-style-bullet>
    </text:list-style>
    <text:list-style style:name="id1-3-2-4-32-2">
      <text:list-level-style-bullet text:bullet-char="•" text:level="1">
        <style:list-level-properties text:min-label-width="10mm"/>
      </text:list-level-style-bullet>
    </text:list-style>
    <text:list-style style:name="id1-3-2-4-32-3">
      <text:list-level-style-bullet text:bullet-char="•" text:level="1">
        <style:list-level-properties text:min-label-width="10mm"/>
      </text:list-level-style-bullet>
    </text:list-style>
    <text:list-style style:name="id1-3-2-4-32-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Kampen</text:p>
      <text:section text:name="regeling_id1-3-2" text:style-name="regeling">
        <text:section text:name="aanhef_id1-3-2-1" text:style-name="aanhef">
          <text:section text:name="preambule_id1-3-2-1-1" text:style-name="preambule">
            <text:p text:style-name="al">Besluit van het college van burgemeester en wethouders van de gemeente Kampen tot vaststelling van de Beleidsregels aanvraag prioriteit transportcapaciteit woningbouwprojecten gemeente Kampen </text:p>
            <text:p text:style-name="al">Beleidsregels aanvraag prioriteit transportcapaciteit woningbouwprojecten gemeente Kampen </text:p>
            <text:p text:style-name="al"/>
            <text:p text:style-name="al">Het college van burgemeester en wethouders van de gemeente Kampen;</text:p>
            <text:p text:style-name="al">gelezen het voorstel met kenmerk 45098-2026;</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span text:style-name="nadrukvet">Beleidsregels aanvraag prioriteit transportcapaciteit woningbouwprojecten gemeente Kampen </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Kamp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waarvoor de gemeente bevoegdheid heeft gekregen aanvraag te doen. Het gaat daarbij zowel om projecten van projectontwikkelaars als om projecten die de gemeente zelf realiseert of initieert, projectontwikkelaars kunnen nog een zelfstandige bevoegdheid hebben om rechtstreeks bij de netbeheerder zelf een aanvraag in te dienen met prioriteit.</text:p>
              </text:list-item>
              <text:list-item text:style-override="id1-3-2-2-2-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item text:style-override="id1-3-2-2-2-2-3">
                <text:number>3.</text:number>
                <text:p text:style-name="al">Deze beleidsregels zijn geldig tot 1 november 2026.</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1">
                <text:number>1.</text:number>
                <text:p text:style-name="al">Vooruitlopend op de vaststelling van deze beleidsregels heeft de gemeente initiatiefnemers in de gelegenheid gesteld een verzoek in te dienen voor plaatsing van hun project op de volgordelijst. </text:p>
              </text:list-item>
              <text:list-item text:style-override="id1-3-2-2-5-2-2">
                <text:number>2.</text:number>
                <text:p text:style-name="al">De periode voor het indienen van een verzoek tot plaatsing van een project op de volgordelijst liep van 16 juli tot en met 14 augustus 2026.</text:p>
              </text:list-item>
              <text:list-item text:style-override="id1-3-2-2-5-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is verantwoordelijk voor het aanleveren van een volledig projectdossier van een project, </text:p>
              </text:list-item>
              <text:list-item text:style-override="id1-3-2-2-6-2-2">
                <text:number>2.</text:number>
                <text:p text:style-name="al">Na vaststelling van de beleidsregels verzoekt de gemeente aan de projectontwikkelaar om de voor het opstellen en indienen van de volgordelijst benodigde informatie voor het projectdossier binnen een week aan te leveren, waarbij de ontwikkelaar voor het indienen van het verzoek gebruik maakt van de daartoe beschikbaar gestelde formulieren.</text:p>
              </text:list-item>
              <text:list-item text:style-override="id1-3-2-2-6-2-3">
                <text:number>3.</text:number>
                <text:p text:style-name="al">De gemeente stuurt na ontvangst direct een ontvangstbevestiging van het verzoek.</text:p>
              </text:list-item>
              <text:list-item text:style-override="id1-3-2-2-6-2-4">
                <text:number>4.</text:number>
                <text:p text:style-name="al">Een verzoek dat onvolledig is, wordt niet in behandeling genomen. </text:p>
              </text:list-item>
              <text:list-item text:style-override="id1-3-2-2-6-2-5">
                <text:number>5.</text:number>
                <text:p text:style-name="al">Toewijzing op de volgordelijst is project en projectlocatie gebonden. Een verkregen toewijzing wordt niet overgeheveld naar een ander project of andere projectlocatie.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Ten behoeve van een verzoek om prioriteit als bedoeld in deze beleidsregels wordt een bestuursverklaring overgelegd. De bestuursverklaring maakt onderdeel uit van het projectdossier en voldoet aan de vereisten, bedoeld in artikel 7.21 en bijlage 3, tabel 4, van de Systeemcode Elektriciteit 2026.</text:p>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Afwegingskader projecten </text:span>
          </text:p>
            <text:p text:style-name="al">Na afronding van stap 1 past de gemeente het afwegingskader toe op de woningbouwprojecten die voldoen aan de voorwaarden van het ACM-prioriteringskader. Op basis hiervan worden de projecten gerangschikt per startjaar van de bouw.</text:p>
            <text:section text:name="table_id1-3-2-2-9-9" text:style-name="table">
              <text:p text:style-name="table_top"/>
              <table:table table:style-name="tgroup">
                <table:table-column table:style-name="id1-3-2-2-9-9-1-1"/>
                <table:table-column table:style-name="id1-3-2-2-9-9-1-2"/>
                <table:table-column table:style-name="id1-3-2-2-9-9-1-3"/>
                <table:table-column table:style-name="id1-3-2-2-9-9-1-4"/>
                <table:table-row table:style-name="row">
                  <table:table-cell table:style-name="cell_frame_all" table:number-rows-spanned="1" table:number-columns-spanned="1">
                    <text:p text:style-name="table_al">
                      <text:span text:style-name="nadrukvet">Criterium</text:span>
                    </text:p>
                  </table:table-cell>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Score / toelichting</text:span>
                    </text:p>
                  </table:table-cell>
                  <table:table-cell table:style-name="cell_frame_all" table:number-rows-spanned="1" table:number-columns-spanned="1">
                    <text:p text:style-name="table_al">
                      <text:span text:style-name="nadrukvet">Max. punten</text:span>
                    </text:p>
                  </table:table-cell>
                </table:table-row>
                <table:table-row table:style-name="row">
                  <table:table-cell table:style-name="cell_frame_all" table:number-rows-spanned="1" table:number-columns-spanned="1">
                    <text:p text:style-name="table_al">
                      <text:span text:style-name="nadrukvet">A. Projectrijp</text:span>
                    </text:p>
                  </table:table-cell>
                  <table:table-cell table:style-name="cell_frame_all" table:number-rows-spanned="1" table:number-columns-spanned="1">
                    <text:p text:style-name="table_al">
                      <text:span text:style-name="nadrukvet">Totaal criterium A</text:span>
                    </text:p>
                  </table:table-cell>
                  <table:table-cell table:style-name="cell_frame_all" table:number-rows-spanned="1" table:number-columns-spanned="1">
                    <text:p text:style-name="table_al">
                      <text:span text:style-name="nadrukvet">Maximaal te behalen score voor projectrijpheid.</text:span>
                    </text:p>
                  </table:table-cell>
                  <table:table-cell table:style-name="cell_frame_all" table:number-rows-spanned="1" table:number-columns-spanned="1">
                    <text:p text:style-name="table_al">
                      <text:span text:style-name="nadrukvet">40</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schikkingsmacht over projectlocatie en privaatrechtelijke bevoegdheid tot aanvang woningbouwproject</text:p>
                  </table:table-cell>
                  <table:table-cell table:style-name="cell_frame_all" table:number-rows-spanned="1" table:number-columns-spanned="1">
                    <text:p text:style-name="table_al">In welke mate heeft de ontwikkelaar of initiatiefnemer beschikking over de projectlocatie:</text:p>
                    <text:p text:style-name="table_al">De ontwikkelaar of initiatiefnemer beschikt direct of indirect over het eigendom over de volledige projectlocatie en heeft de privaatrechtelijke bevoegdheid om aan te vangen met zijn woningbouwproject – 10 punten</text:p>
                    <text:p text:style-name="table_al">De ontwikkelaar of initiatiefnemer beschikt direct of indirect over de eigendom van een deel van de projectlocatie of van een aandeel in de projectlocatie en heeft de privaatrechtelijke bevoegdheid om aan te vangen met zijn woningbouwproject – 7 punten</text:p>
                    <text:p text:style-name="table_al">De ontwikkelaar of initiatiefnemer beschikt niet over de projectlocatie, maar heeft wel een overeenkomst gesloten met derden waardoor hij de privaatrechtelijke bevoegdheid heeft zijn woningbouwproject op de projectlocatie aan te vangen – 5 punten</text:p>
                    <text:p text:style-name="table_al">De ontwikkelaar beschikt al dan niet over de projectlocatie, maar heeft nog géén bindende privaatrechtelijke afspraken gemaakt waardoor hij zijn woningbouwproject op de projectlocatie mag aanvangen – 0 punten</text:p>
                  </table:table-cell>
                  <table:table-cell table:style-name="cell_frame_all" table:number-rows-spanned="1" table:number-columns-spanned="1">
                    <text:p text:style-name="table_al"/>
                    <text:p text:style-name="table_al"/>
                    <text:p text:style-name="table_al"/>
                    <text:p text:style-name="table_al"/>
                    <text:p text:style-name="table_al"/>
                    <text:p text:style-name="table_al"/>
                    <text:p text:style-name="table_al"/>
                    <text:p text:style-name="table_al"/>
                    <text:p text:style-name="table_al"/>
                    <text:p text:style-name="table_al">10</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stemmingsplan / omgevingsplan / BOPA onherroepelijk</text:p>
                  </table:table-cell>
                  <table:table-cell table:style-name="cell_frame_all" table:number-rows-spanned="1" table:number-columns-spanned="1">
                    <text:p text:style-name="table_al">Zo ja: 15 punten, vastgesteld, maar niet onherroepelijk: 10 punten. Ontwerp-omgevingsplan / BOPA gepubliceerd, maar zienswijzeperiode loopt nog: 5 punten. Zo nee 0 punt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houd en hergebruik van bestaande aansluiting(en)</text:p>
                  </table:table-cell>
                  <table:table-cell table:style-name="cell_frame_all" table:number-rows-spanned="1" table:number-columns-spanned="1">
                    <text:p text:style-name="table_al">Behoud en hergebruik van bestaande aansluiting(en), waardoor minder nieuwe netinfrastructuur nodig is.</text:p>
                    <text:p text:style-name="table_al">Ja: 5 punten.</text:p>
                    <text:p text:style-name="table_al">Nee: 0 punten.</text:p>
                  </table:table-cell>
                  <table:table-cell table:style-name="cell_frame_all" table:number-rows-spanned="1" table:number-columns-spanned="1">
                    <text:p text:style-name="table_al"/>
                    <text:p text:style-name="table_al"/>
                    <text:p text:style-name="table_al">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tikstofrisico</text:p>
                  </table:table-cell>
                  <table:table-cell table:style-name="cell_frame_all" table:number-rows-spanned="1" table:number-columns-spanned="1">
                    <text:p text:style-name="table_al">Is een natuurvergunning noodzakelijk met het oog op stikstofdepositie?</text:p>
                    <text:p text:style-name="table_al">Nee: 5 punten.</text:p>
                    <text:p text:style-name="table_al">Ja, en de natuurvergunning is verleend: 5 punten.</text:p>
                    <text:p text:style-name="table_al">Ja, maar de natuurvergunning is nog niet verleend: 0 punten.</text:p>
                  </table:table-cell>
                  <table:table-cell table:style-name="cell_frame_all" table:number-rows-spanned="1" table:number-columns-spanned="1">
                    <text:p text:style-name="table_al"/>
                    <text:p text:style-name="table_al"/>
                    <text:p text:style-name="table_al"/>
                    <text:p text:style-name="table_al">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bstakelrisico’s</text:p>
                  </table:table-cell>
                  <table:table-cell table:style-name="cell_frame_all" table:number-rows-spanned="1" table:number-columns-spanned="1">
                    <text:p text:style-name="table_al">Er is geen publiekrechtelijke of fysieke belemmering waarvan objectief kan worden vastgesteld dat deze realisatie binnen vijf jaar onmogelijk maakt. Hierbij kan onder meer worden gedacht aan:</text:p>
                    <text:list text:style-name="id1-3-2-2-9-9-1-5-7-3-2">
                      <text:list-item text:style-override="id1-3-2-2-9-9-1-5-7-3-2-1">
                        <text:number>-</text:number>
                        <text:p text:style-name="table_al">hoogwaterveiligheid;</text:p>
                      </text:list-item>
                      <text:list-item text:style-override="id1-3-2-2-9-9-1-5-7-3-2-2">
                        <text:number>-</text:number>
                        <text:p text:style-name="table_al">drinkwaterbescherming;</text:p>
                      </text:list-item>
                      <text:list-item text:style-override="id1-3-2-2-9-9-1-5-7-3-2-3">
                        <text:number>-</text:number>
                        <text:p text:style-name="table_al">ernstige bodemverontreiniging;</text:p>
                      </text:list-item>
                      <text:list-item text:style-override="id1-3-2-2-9-9-1-5-7-3-2-4">
                        <text:number>-</text:number>
                        <text:p text:style-name="table_al">provinciale instructieregels.</text:p>
                      </text:list-item>
                    </text:list>
                  </table:table-cell>
                  <table:table-cell table:style-name="cell_frame_all" table:number-rows-spanned="1" table:number-columns-spanned="1">
                    <text:p text:style-name="table_al"/>
                    <text:p text:style-name="table_al"/>
                    <text:p text:style-name="table_al"/>
                    <text:p text:style-name="table_al"/>
                    <text:p text:style-name="table_al">5</text:p>
                  </table:table-cell>
                </table:table-row>
                <table:table-row table:style-name="row">
                  <table:table-cell table:style-name="cell_frame_all" table:number-rows-spanned="1" table:number-columns-spanned="1">
                    <text:p text:style-name="table_al">
                      <text:span text:style-name="nadrukvet">B. Wonen: maatschappelijk belang en aansluiting gemeentelijke woon</text:span>
                    </text:p>
                  </table:table-cell>
                  <table:table-cell table:style-name="cell_frame_all" table:number-rows-spanned="1" table:number-columns-spanned="1">
                    <text:p text:style-name="table_al">
                      <text:span text:style-name="nadrukvet">Totaal criterium B</text:span>
                    </text:p>
                  </table:table-cell>
                  <table:table-cell table:style-name="cell_frame_all" table:number-rows-spanned="1" table:number-columns-spanned="1">
                    <text:p text:style-name="table_al">
                      <text:span text:style-name="nadrukvet">Maximaal te behalen score voor maatschappelijk belang en aansluiting op de gemeentelijke woonvisie.</text:span>
                    </text:p>
                  </table:table-cell>
                  <table:table-cell table:style-name="cell_frame_all" table:number-rows-spanned="1" table:number-columns-spanned="1">
                    <text:p text:style-name="table_al">
                      <text:span text:style-name="nadrukvet">40</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rontwikkeling, inbreiding of transformatie</text:p>
                  </table:table-cell>
                  <table:table-cell table:style-name="cell_frame_all" table:number-rows-spanned="1" table:number-columns-spanned="1">
                    <text:p text:style-name="table_al">Het project betreft herontwikkeling van een bestaande niet-woonfunctie naar woningbouw of betreft een binnenstedelijke inbreidingslocatie.</text:p>
                    <text:p text:style-name="table_al">Inbreiding/verdichting binnenstedelijk of transformatie vrijkomende agrarische bebouwing:</text:p>
                    <text:p text:style-name="table_al">Zo ja: 5 punten, zo nee: 0 punten.</text:p>
                  </table:table-cell>
                  <table:table-cell table:style-name="cell_frame_all" table:number-rows-spanned="1" table:number-columns-spanned="1">
                    <text:p text:style-name="table_al"/>
                    <text:p text:style-name="table_al"/>
                    <text:p text:style-name="table_al"/>
                    <text:p text:style-name="table_al">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andeel sociale huur</text:p>
                  </table:table-cell>
                  <table:table-cell table:style-name="cell_frame_all" table:number-rows-spanned="1" table:number-columns-spanned="1">
                    <text:p text:style-name="table_al">Minder dan 20%: 0 punten.</text:p>
                    <text:p text:style-name="table_al">Tussen 20% en 30%: 5 punten.</text:p>
                    <text:p text:style-name="table_al">30% of meer: 10 punten.</text:p>
                  </table:table-cell>
                  <table:table-cell table:style-name="cell_frame_all" table:number-rows-spanned="1" table:number-columns-spanned="1">
                    <text:p text:style-name="table_al"/>
                    <text:p text:style-name="table_al">1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andeel betaalbaar, inclusief sociale en middenhuur</text:p>
                  </table:table-cell>
                  <table:table-cell table:style-name="cell_frame_all" table:number-rows-spanned="1" table:number-columns-spanned="1">
                    <text:p text:style-name="table_al">Minder dan 50%: 0 punten.</text:p>
                    <text:p text:style-name="table_al">Meer dan 50%: 5 punten.</text:p>
                    <text:p text:style-name="table_al">Meer dan 66%: 10 punten.</text:p>
                  </table:table-cell>
                  <table:table-cell table:style-name="cell_frame_all" table:number-rows-spanned="1" table:number-columns-spanned="1">
                    <text:p text:style-name="table_al"/>
                    <text:p text:style-name="table_al">1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ubsidierisico’s</text:p>
                  </table:table-cell>
                  <table:table-cell table:style-name="cell_frame_all" table:number-rows-spanned="1" table:number-columns-spanned="1">
                    <text:p text:style-name="table_al">Project beschikt over een onherroepelijke subsidiebeschikking waarbij realisatie binnen een vastgestelde termijn verplicht is.</text:p>
                    <text:p text:style-name="table_al"/>
                    <text:p text:style-name="table_al">Zo ja: 10 punten.</text:p>
                    <text:p text:style-name="table_al">Zo ja, maar de subsidie vervalt niet aantoonbaar bij vertraging: 5 punten.</text:p>
                    <text:p text:style-name="table_al">Nee: 0 punten.</text:p>
                    <text:p text:style-name="table_al"/>
                    <text:p text:style-name="table_al">Subsidies die meetellen zijn onder meer:</text:p>
                    <text:list text:style-name="id1-3-2-2-9-9-1-5-12-3-8">
                      <text:list-item text:style-override="id1-3-2-2-9-9-1-5-12-3-8-1">
                        <text:number>-</text:number>
                        <text:p text:style-name="table_al">Woningbouwimpuls (WBI);</text:p>
                      </text:list-item>
                      <text:list-item text:style-override="id1-3-2-2-9-9-1-5-12-3-8-2">
                        <text:number>-</text:number>
                        <text:p text:style-name="table_al">Woningbouw op Korte Termijn (WoKT);</text:p>
                      </text:list-item>
                      <text:list-item text:style-override="id1-3-2-2-9-9-1-5-12-3-8-3">
                        <text:number>-</text:number>
                        <text:p text:style-name="table_al">Gebiedsbudget;</text:p>
                      </text:list-item>
                      <text:list-item text:style-override="id1-3-2-2-9-9-1-5-12-3-8-4">
                        <text:number>-</text:number>
                        <text:p text:style-name="table_al">Stimuleringsregeling Flex- en Transformatiewoningen (SFT);</text:p>
                      </text:list-item>
                      <text:list-item text:style-override="id1-3-2-2-9-9-1-5-12-3-8-5">
                        <text:number>-</text:number>
                        <text:p text:style-name="table_al">Stimuleringsregeling Zorggeschikte Woningen (SZGW);</text:p>
                      </text:list-item>
                      <text:list-item text:style-override="id1-3-2-2-9-9-1-5-12-3-8-6">
                        <text:number>-</text:number>
                        <text:p text:style-name="table_al">Stimuleringsregeling Ontmoetingsruimten in Ouderenhuisvesting (SOO);</text:p>
                      </text:list-item>
                      <text:list-item text:style-override="id1-3-2-2-9-9-1-5-12-3-8-7">
                        <text:number>-</text:number>
                        <text:p text:style-name="table_al">Regeling Huisvesting Aandachtsgroepen (RHA);</text:p>
                      </text:list-item>
                      <text:list-item text:style-override="id1-3-2-2-9-9-1-5-12-3-8-8">
                        <text:number>-</text:number>
                        <text:p text:style-name="table_al">Langer zelfstandig wonen, provincie Overijssel;</text:p>
                      </text:list-item>
                      <text:list-item text:style-override="id1-3-2-2-9-9-1-5-12-3-8-9">
                        <text:number>-</text:number>
                        <text:p text:style-name="table_al">Betaalbaar wonen in kleine steden of dorpen, provincie Overijssel.</text:p>
                      </text:list-item>
                    </text:list>
                  </table:table-cell>
                  <table:table-cell table:style-name="cell_frame_all" table:number-rows-spanned="1" table:number-columns-spanned="1">
                    <text:p text:style-name="table_al"/>
                    <text:p text:style-name="table_al"/>
                    <text:p text:style-name="table_al"/>
                    <text:p text:style-name="table_al"/>
                    <text:p text:style-name="table_al"/>
                    <text:p text:style-name="table_al"/>
                    <text:p text:style-name="table_al"/>
                    <text:p text:style-name="table_al"/>
                    <text:p text:style-name="table_al"/>
                    <text:p text:style-name="table_al"/>
                    <text:p text:style-name="table_al"/>
                    <text:p text:style-name="table_al">1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timulering seniorenhuisvesting en collectief particulier opdrachtgever</text:p>
                  </table:table-cell>
                  <table:table-cell table:style-name="cell_frame_all" table:number-rows-spanned="1" table:number-columns-spanned="1">
                    <text:p text:style-name="table_al">Ten minste 25% van het project bevat nultredenwoningen voor senioren, of het project bevat een CPO-onderdeel.</text:p>
                    <text:p text:style-name="table_al">Ja: 5 punten.</text:p>
                    <text:p text:style-name="table_al">Nee: 0 punten.</text:p>
                  </table:table-cell>
                  <table:table-cell table:style-name="cell_frame_all" table:number-rows-spanned="1" table:number-columns-spanned="1">
                    <text:p text:style-name="table_al"/>
                    <text:p text:style-name="table_al"/>
                    <text:p text:style-name="table_al">5</text:p>
                  </table:table-cell>
                </table:table-row>
                <table:table-row table:style-name="row">
                  <table:table-cell table:style-name="cell_frame_all" table:number-rows-spanned="1" table:number-columns-spanned="1">
                    <text:p text:style-name="table_al">
                      <text:span text:style-name="nadrukvet">C. Netimpact en flexibiliteit</text:span>
                    </text:p>
                  </table:table-cell>
                  <table:table-cell table:style-name="cell_frame_all" table:number-rows-spanned="1" table:number-columns-spanned="1">
                    <text:p text:style-name="table_al">
                      <text:span text:style-name="nadrukvet">Totaal criterium C</text:span>
                    </text:p>
                  </table:table-cell>
                  <table:table-cell table:style-name="cell_frame_all" table:number-rows-spanned="1" table:number-columns-spanned="1">
                    <text:p text:style-name="table_al">
                      <text:span text:style-name="nadrukvet">Maximaal te behalen score voor netimpact en flexibiliteit.</text:span>
                    </text:p>
                  </table:table-cell>
                  <table:table-cell table:style-name="cell_frame_all" table:number-rows-spanned="1" table:number-columns-spanned="1">
                    <text:p text:style-name="table_al">
                      <text:span text:style-name="nadrukvet">20</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ollectieve maatregelen ter vermindering van piekbelasting op buurtniveau</text:p>
                  </table:table-cell>
                  <table:table-cell table:style-name="cell_frame_all" table:number-rows-spanned="1" table:number-columns-spanned="1">
                    <text:p text:style-name="table_al">Geen collectieve netontlastende voorziening opgenomen: 0 punten.</text:p>
                    <text:p text:style-name="table_al">Ten minste één collectieve netontlastende voorziening die aantoonbaar piekbelasting vermindert: 5 punten.</text:p>
                    <text:p text:style-name="table_al">Minimaal twee collectieve netontlastende voorzieningen die aantoonbaar piekbelasting verminderen: 10 punten.</text:p>
                    <text:p text:style-name="table_al"/>
                    <text:p text:style-name="table_al">Onder collectieve netontlastende voorzieningen worden verstaan:</text:p>
                    <text:list text:style-name="id1-3-2-2-9-9-1-5-15-3-6">
                      <text:list-item text:style-override="id1-3-2-2-9-9-1-5-15-3-6-1">
                        <text:number>-</text:number>
                        <text:p text:style-name="table_al">buurtbatterij;</text:p>
                      </text:list-item>
                      <text:list-item text:style-override="id1-3-2-2-9-9-1-5-15-3-6-2">
                        <text:number>-</text:number>
                        <text:p text:style-name="table_al">collectief energiebeheer (EMS);</text:p>
                      </text:list-item>
                      <text:list-item text:style-override="id1-3-2-2-9-9-1-5-15-3-6-3">
                        <text:number>-</text:number>
                        <text:p text:style-name="table_al">collectieve laadvoorziening met load balancing;</text:p>
                      </text:list-item>
                      <text:list-item text:style-override="id1-3-2-2-9-9-1-5-15-3-6-4">
                        <text:number>-</text:number>
                        <text:p text:style-name="table_al">collectief warmtesysteem / WKO;</text:p>
                      </text:list-item>
                      <text:list-item text:style-override="id1-3-2-2-9-9-1-5-15-3-6-5">
                        <text:number>-</text:number>
                        <text:p text:style-name="table_al">lokaal energie-uitwisselingssysteem.</text:p>
                      </text:list-item>
                    </text:list>
                  </table:table-cell>
                  <table:table-cell table:style-name="cell_frame_all" table:number-rows-spanned="1" table:number-columns-spanned="1">
                    <text:p text:style-name="table_al"/>
                    <text:p text:style-name="table_al"/>
                    <text:p text:style-name="table_al"/>
                    <text:p text:style-name="table_al"/>
                    <text:p text:style-name="table_al"/>
                    <text:p text:style-name="table_al"/>
                    <text:p text:style-name="table_al"/>
                    <text:p text:style-name="table_al">1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dividuele netontlastende maatregelen</text:p>
                  </table:table-cell>
                  <table:table-cell table:style-name="cell_frame_all" table:number-rows-spanned="1" table:number-columns-spanned="1">
                    <text:p text:style-name="table_al">Minder dan 25% van de woningen beschikt over minimaal één individuele netontlastende maatregel: 0 punten.</text:p>
                    <text:p text:style-name="table_al">Tussen 25% en 75% van de woningen beschikt over minimaal één individuele netontlastende maatregel: 5 punten.</text:p>
                    <text:p text:style-name="table_al">Meer dan 75% van de woningen beschikt over minimaal één individuele netontlastende maatregel, of meer dan 50% van de woningen beschikt over minimaal twee van dergelijke maatregelen: 10 punten.</text:p>
                    <text:p text:style-name="table_al"/>
                    <text:p text:style-name="table_al">Onder individuele maatregelen worden verstaan:</text:p>
                    <text:list text:style-name="id1-3-2-2-9-9-1-5-16-3-6">
                      <text:list-item text:style-override="id1-3-2-2-9-9-1-5-16-3-6-1">
                        <text:number>-</text:number>
                        <text:p text:style-name="table_al">thuisbatterij;</text:p>
                      </text:list-item>
                      <text:list-item text:style-override="id1-3-2-2-9-9-1-5-16-3-6-2">
                        <text:number>-</text:number>
                        <text:p text:style-name="table_al">woning-EMS;</text:p>
                      </text:list-item>
                      <text:list-item text:style-override="id1-3-2-2-9-9-1-5-16-3-6-3">
                        <text:number>-</text:number>
                        <text:p text:style-name="table_al">slimme laadvoorziening voor EV;</text:p>
                      </text:list-item>
                      <text:list-item text:style-override="id1-3-2-2-9-9-1-5-16-3-6-4">
                        <text:number>-</text:number>
                        <text:p text:style-name="table_al">warmwater- of warmtebuffer met actieve energiesturing;</text:p>
                      </text:list-item>
                      <text:list-item text:style-override="id1-3-2-2-9-9-1-5-16-3-6-5">
                        <text:number>-</text:number>
                        <text:p text:style-name="table_al">bodemwarmtepomp.</text:p>
                      </text:list-item>
                    </text:list>
                  </table:table-cell>
                  <table:table-cell table:style-name="cell_frame_all" table:number-rows-spanned="1" table:number-columns-spanned="1">
                    <text:p text:style-name="table_al"/>
                    <text:p text:style-name="table_al"/>
                    <text:p text:style-name="table_al"/>
                    <text:p text:style-name="table_al">10</text:p>
                  </table:table-cell>
                </table:table-row>
              </table:table>
              <text:p text:style-name="table_bottom"/>
            </text:section>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9 dezelfde positie behalen, bepaalt de gemeente de onderlinge volgorde door middel van een openbare loting.</text:p>
              </text:list-item>
              <text:list-item text:style-override="id1-3-2-2-10-2-2">
                <text:number>2.</text:number>
                <text:p text:style-name="al">De loting vindt plaats op een vooraf bekendgemaakte datum en locatie.</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en 2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De gemeente maakt de vastgestelde volgordelijst openbaar via de gemeentelijke website en het gemeenteblad en informeert de projectontwikkelaars die een verzoek hebben gedaan om te worden opgenomen op de volgordelijst hierover per email.</text:p>
              </text:list-item>
              <text:list-item text:style-override="id1-3-2-2-12-2-2">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Wijziging en intrekking van de volgordepositie</text:p>
            <text:list text:style-name="id1-3-2-2-13-2">
              <text:list-item text:style-override="id1-3-2-2-13-2-1">
                <text:number>1.</text:number>
                <text:p text:style-name="al">De gemeente kan de positie van een project op de volgordelijst wijzigen of intrekken als:</text:p>
                <text:list text:style-name="id1-3-2-2-13-2-1-3">
                  <text:list-item text:style-override="id1-3-2-2-13-2-1-3-1">
                    <text:number>a.</text:number>
                    <text:p text:style-name="al">de projectontwikkelaar aantoonbaar onjuiste of onvolledige informatie heeft verstrekt;</text:p>
                  </text:list-item>
                  <text:list-item text:style-override="id1-3-2-2-13-2-1-3-2">
                    <text:number>b.</text:number>
                    <text:p text:style-name="al">het project naar het oordeel van de gemeente aantoonbaar niet meer voor realisatie in aanmerking komt;</text:p>
                  </text:list-item>
                  <text:list-item text:style-override="id1-3-2-2-13-2-1-3-3">
                    <text:number>c.</text:number>
                    <text:p text:style-name="al">de projectontwikkelaar het project heeft gewijzigd en dit een herbeoordeling vergt; </text:p>
                  </text:list-item>
                  <text:list-item text:style-override="id1-3-2-2-13-2-1-3-4">
                    <text:number>d.</text:number>
                    <text:p text:style-name="al">het project naar het oordeel van de gemeente onuitvoerbaar is geworden.</text:p>
                  </text:list-item>
                </text:list>
              </text:list-item>
              <text:list-item text:style-override="id1-3-2-2-13-2-2">
                <text:number>2.</text:number>
                <text:p text:style-name="al">Een herbeoordeling na wijziging van het project kan betekenen dat het project een andere (hogere of lagere) plek op de volgordelijst zal krijgen.</text:p>
              </text:list-item>
              <text:list-item text:style-override="id1-3-2-2-13-2-3">
                <text:number>3.</text:number>
                <text:p text:style-name="al">De gemeente stelt de intrekking of wijziging vast en stelt de projectontwikkelaar hiervan onverwijld in kennis.</text:p>
              </text:list-item>
              <text:list-item text:style-override="id1-3-2-2-13-2-4">
                <text:number>4.</text:number>
                <text:p text:style-name="al">Wijzigen op grond van dit artikel is slechts mogelijk zolang de volgordelijst nog niet door de gemeente is ingediend bij de netbeheerder.</text:p>
              </text:list-item>
            </text:list>
          </text:section>
          <text:section text:name="artikel_id1-3-2-2-14" text:style-name="artikel">
            <text:p text:style-name="artikel_kop_titel"><text:span text:style-name="artikel_kop_label">Artikel</text:span> <text:span text:style-name="artikel_kop_nr">14</text:span> Indienen verzoek conform volgordelijst</text:p>
            <text:list text:style-name="id1-3-2-2-14-2">
              <text:list-item text:style-override="id1-3-2-2-14-2-1">
                <text:number>1.</text:number>
                <text:p text:style-name="al">De gemeente verzoekt de netbeheerder conform de positie op de volgordelijst het prioriteringsverzoek en transportverzoek in behandeling te nemen.</text:p>
              </text:list-item>
              <text:list-item text:style-override="id1-3-2-2-14-2-2">
                <text:number>2.</text:number>
                <text:p text:style-name="al">De gemeente stemt het indienen van de prioriteringsverzoeken af met de andere gemeenten binnen het congestiegebied met als doel dat de projecten in overeenstemming met hun rangorde op grond van de in artikel 9 en 10 genoemde criteria binnen het congestiegebied ook bovenaan de lijst van de netbeheerder komt.</text:p>
              </text:list-item>
            </text:list>
          </text:section>
          <text:section text:name="artikel_id1-3-2-2-15" text:style-name="artikel">
            <text:p text:style-name="artikel_kop_titel"><text:span text:style-name="artikel_kop_label">Artikel</text:span> <text:span text:style-name="artikel_kop_nr">15</text:span> Inwerkingtreding</text:p>
            <text:p text:style-name="al">Deze beleidsregels treden in werking op de dag na publicatie.</text:p>
          </text:section>
          <text:section text:name="artikel_id1-3-2-2-16" text:style-name="artikel">
            <text:p text:style-name="artikel_kop_titel"><text:span text:style-name="artikel_kop_label">Artikel</text:span> <text:span text:style-name="artikel_kop_nr">16</text:span> Citeertitel</text:p>
            <text:p text:style-name="al">Deze beleidsregels worden aangehaald als: Beleidsregels aanvraag prioriteit transportcapaciteit woningbouwprojecten gemeente Kampen.</text:p>
            <text:p text:style-name="al"/>
            <text:p text:style-name="al"/>
          </text:section>
        </text:section>
        <text:section text:name="regeling-sluiting_id1-3-2-3" text:style-name="regeling-sluiting">
          <text:section text:name="ondertekening_id1-3-2-3-1">
            <text:p><text:span text:style-name="functie">Aldus vastgesteld in de vergadering van 24 augustus 2026.</text:span></text:p>
            <text:p><text:span text:style-name="functie">Burgemeester en wethouders van de gemeente Kampen,</text:span></text:p>
            <text:p><text:span text:style-name="functie">N.J. Middelbos, </text:span></text:p>
            <text:p><text:span text:style-name="functie">secretaris </text:span></text:p>
            <text:p><text:span text:style-name="functie">S. de Rouwe, </text:span></text:p>
            <text:p><text:span text:style-name="functie">burgemeester</text:span></text:p>
          </text:section>
          <text:section text:name="ondertekening_id1-3-2-3-2">
            <text:p><text:span text:style-name="functie"/></text:p>
          </text:section>
        </text:section>
        <text:section text:name="nota-toelichting_id1-3-2-4" text:style-name="nota-toelichting">
          <text:p text:style-name="kop_level0">Toelichting </text:p>
          <text:p text:style-name="al">bij het besluit van het college van burgemeester en wethouders van de gemeente Kampen tot vaststelling van de Beleidsregels aanvraag prioriteit transportcapaciteit woningbouwprojecten gemeente Kampen (Beleidsregels aanvraag prioriteit transportcapaciteit woningbouwprojecten gemeente Kampen).</text:p>
          <text:p text:style-name="al"/>
          <text:p text:style-name="al">
          <text:span text:style-name="nadrukvet">Algemeen</text:span>
        </text:p>
          <text:p text:style-name="al"/>
          <text:p text:style-name="al">
          <text:span text:style-name="nadrukcur">Inleiding</text:span>
        </text:p>
          <text:p text:style-name="al">Met deze beleidsregels geeft de gemeente Kamp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5">
            <text:list-item text:style-override="id1-3-2-4-15-1">
              <text:number>1.</text:number>
              <text:p text:style-name="al">Netcongestieverzachters — partijen die direct bijdragen aan het vergroten van de beschikbare netcapaciteit;</text:p>
            </text:list-item>
            <text:list-item text:style-override="id1-3-2-4-15-2">
              <text:number>2.</text:number>
              <text:p text:style-name="al">Veiligheid — partijen waarvan het niet aansluiten een directe bedreiging vormt voor de nationale veiligheid of volksgezondheid;</text:p>
            </text:list-item>
            <text:list-item text:style-override="id1-3-2-4-15-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2">
            <text:list-item text:style-override="id1-3-2-4-32-1">
              <text:number>•</text:number>
              <text:p text:style-name="al">Artikel 160, eerste lid, aanhef en onder d, van de Gemeentewet: het college is bevoegd tot privaatrechtelijke rechtshandelingen van de gemeente te besluiten.</text:p>
            </text:list-item>
            <text:list-item text:style-override="id1-3-2-4-32-2">
              <text:number>•</text:number>
              <text:p text:style-name="al">Artikel 4:81 van de Algemene wet bestuursrecht: een bestuursorgaan kan beleidsregels vaststellen met betrekking tot een hem toekomende bevoegdheid.</text:p>
            </text:list-item>
            <text:list-item text:style-override="id1-3-2-4-32-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2-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eigen keuzes gemaakt, die beter aansluiten bij de situatie van de gemeente Kamp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de artikelen 5 en 6 voorzien in het vooraf kenbaar maken van het proces en de daaraan verbonden tijdvakken.</text:p>
          <text:p text:style-name="al"/>
          <text:p text:style-name="al">De aanvraagperiode liep vooruit op het vaststellen van de beleidsregels.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standaardaanvraagformulieren beschikbaar waarin alle vereiste gegevens worden gevraagd. Het formulier voor het indienen van een aanvraag werd tussen 16 juli en 14 augustus 2026 gepubliceerd op de gemeentelijke website. De formulieren voor het aanleveren van nadere informatie om het projectdossier compleet te maken en de volgordelijst te bepalen wordt per email gedeeld met de projectontwikkelaars die een verzoek hebben ingediend.</text:p>
          <text:p text:style-name="al"/>
          <text:p text:style-name="al">
          <text:span text:style-name="nadrukondlijn">Aanvraag transportcapaciteit</text:span>
        </text:p>
          <text:p text:style-name="al">Een volledig projectdossier bevat voor het onderdeel transportcapaciteit ten minste:</text:p>
          <text:list text:style-name="id1-3-2-4-92">
            <text:list-item text:style-override="id1-3-2-4-92-1">
              <text:number>a.</text:number>
              <text:p text:style-name="al">naam, contactgegevens en rechtsvorm van de gemeente, dan wel naam, contactgegevens en rechtsvorm van de projectontwikkelaar;</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2-3">
              <text:number>c.</text:number>
              <text:p text:style-name="al">het verwachte totale aantal en type woningen (sociaal, midden huur, koop);</text:p>
            </text:list-item>
            <text:list-item text:style-override="id1-3-2-4-92-4">
              <text:number>d.</text:number>
              <text:p text:style-name="al">de verwachte elektrische belasting van het project, omvattende:</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text:p>
                </text:list-item>
                <text:list-item text:style-override="id1-3-2-4-92-4-3-2">
                  <text:number>2</text:number>
                  <text:p text:style-name="al">de op planniveau gehanteerde wijze van verwarmen, als meest bepalende factor in de netbelasting;</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8">
            <text:list-item text:style-override="id1-3-2-4-98-1">
              <text:number>1.</text:number>
              <text:p text:style-name="al">Bestuursverklaring (zie artikel 8);</text:p>
            </text:list-item>
            <text:list-item text:style-override="id1-3-2-4-98-2">
              <text:number>2.</text:number>
              <text:p text:style-name="al">Civiele overeenkomst gemeente–ontwikkelaar (primair) óf omgevingsplan (fallback);</text:p>
            </text:list-item>
            <text:list-item text:style-override="id1-3-2-4-98-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1">
            <text:list-item text:style-override="id1-3-2-4-101-1">
              <text:number>1.</text:number>
              <text:p text:style-name="al">Bestuursverklaring (zie artikel 8);</text:p>
            </text:list-item>
            <text:list-item text:style-override="id1-3-2-4-101-2">
              <text:number>2.</text:number>
              <text:p text:style-name="al">Overeenkomst over collectieve woonvorm (primair) óf omgevingsplan (fallback).</text:p>
            </text:list-item>
          </text:list>
          <text:p text:style-name="al"/>
          <text:p text:style-name="al">Verder is van belang:</text:p>
          <text:list text:style-name="id1-3-2-4-104">
            <text:list-item text:style-override="id1-3-2-4-104-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4-2">
              <text:number>2.</text:number>
              <text:p text:style-name="al">Een verklaring afgegeven door de projectontwikkelaar dat het gaat om een inspanningsverplichting van de gemeente tot het aanvragen van prioritering en transportcapaciteit, niet een resultaatsverplichting; en</text:p>
            </text:list-item>
            <text:list-item text:style-override="id1-3-2-4-104-3">
              <text:number>3.</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verzoek kon tussen 16 juli en 14 augustus 2026 worden ingediend via de gemeentelijke website en e-mail-adres energie@kampen.nl. De aanvullende informatie die nodig is om het projectdossier compleet te maken en de volgordelijst te bepalen wordt via het mailadres energie@kampen.nl aangeleverd. De gemeente bevestigt ontvangst van het dossier binnen vijf werkdagen. Dit sluit aan bij de systematiek van de Wet modernisering elektronisch bestuurlijk verkeer.</text:p>
          <text:p text:style-name="al"/>
          <text:p text:style-name="al">Een projectdossier dat onvolledig is wordt niet in behandeling genomen. Het in het verzoek opgenomen project komt dan ook niet op basis van het verzoek in aanmerking voor opname op de volgordelijst. De gemeente stelt de projectontwikkelaar hiervan schriftelijk in kennis. </text:p>
          <text:p text:style-name="al"/>
          <text:p text:style-name="al">Het is niet mogelijk om op basis van een al ingediend verzoek een ander project aan te dragen dan waarvoor het verzoek is gedaan. </text:p>
          <text:p text:style-name="al"/>
          <text:p text:style-name="al">
          <text:span text:style-name="nadrukvet">Artikel 8 Bestuursverklaring</text:span>
        </text:p>
          <text:p text:style-name="al">De bestuursverklaring is een verplicht onderdeel van het verzoek om prioriteit. Op grond van artikel 7.21 en bijlage 3, tabel 4, van de Systeemcode Elektriciteit 2026 dient de gemeente bij een verzoek om prioriteit een bestuursverklaring en de daarbij behorende bewijsstukken te overleggen.</text:p>
          <text:p text:style-name="al"/>
          <text:p text:style-name="al">De inhoudelijke vereisten voor de bestuursverklaring volgen rechtstreeks uit de Systeemcode Elektriciteit 2026. Om doublures te voorkomen en te waarborgen dat de beleidsregels blijven aansluiten bij eventuele toekomstige wijzigingen van de Systeemcode, zijn deze vereisten niet integraal in deze beleidsregels opgenom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2 achtereenvolgende stappen. In de eerste stap worden projecten gerangschikt op basis van de maand van start bouw. Vervolgens wordt het afwegingskader toegepast om de projecten nader te rangschikken. De gemeente legt de uitkomst van de beoordeling schriftelijk vast.</text:p>
          <text:p text:style-name="al"/>
          <text:p text:style-name="al">
          <text:span text:style-name="nadrukcur">Stap 1 – Start bouw</text:span>
        </text:p>
          <text:p text:style-name="al">Projecten met een eerder geplande maand van start bouw worden hoger gerangschikt dan projecten met een latere start bouw. Het gaat daarbij niet om een gewenste startdatum, maar om een start bouwmaand die voldoende concreet en aannemelijk is onderbouwd met bijvoorbeeld een planning, een overeenkomst, subsidievoorwaarden of vergunningsafspraken.</text:p>
          <text:p text:style-name="al"/>
          <text:p text:style-name="al">De bewijsstukken moeten de opgegeven start bouwdatum concreet en plausibel maken. Een omgevingsplan of BOPA zonder verdere planningsonderbouwing volstaat in de regel niet om een specifieke start bouwmaand aannemelijk te maken. De gemeente beoordeelt per geval of de aangeleverde stukken de opgegeven datum voldoende onderbouwen.</text:p>
          <text:p text:style-name="al"/>
          <text:p text:style-name="al">
          <text:span text:style-name="nadrukcur">Stap 2- Afwegingskader projecten</text:span>
        </text:p>
          <text:p text:style-name="al">Na afronding van stap 1 rangschikt de gemeente de projecten verder aan de hand van het afwegingskader. Het afwegingskader bestaat uit drie hoofdcriteria:</text:p>
          <text:list text:style-name="id1-3-2-4-129">
            <text:list-item text:style-override="id1-3-2-4-129-1">
              <text:number>•</text:number>
              <text:p text:style-name="al">Projectrijpheid (maximaal 40 punten), waarmee wordt beoordeeld in hoeverre een project juridisch, planologisch en praktisch gereed is voor realisatie.</text:p>
            </text:list-item>
            <text:list-item text:style-override="id1-3-2-4-129-2">
              <text:number>•</text:number>
              <text:p text:style-name="al">Maatschappelijk belang en aansluiting op de gemeentelijke woonvisie (maximaal 40 punten), waarmee wordt beoordeeld in welke mate een project bijdraagt aan de gemeentelijke woningbouwdoelen, betaalbaarheid en huisvesting van specifieke doelgroepen.</text:p>
            </text:list-item>
            <text:list-item text:style-override="id1-3-2-4-129-3">
              <text:number>•</text:number>
              <text:p text:style-name="al">Netimpact en flexibiliteit (maximaal 20 punten), waarmee wordt beoordeeld in welke mate een project rekening houdt met een efficiënt gebruik van het elektriciteitsnet en maatregelen neemt om netbelasting te beperken.</text:p>
            </text:list-item>
          </text:list>
          <text:p text:style-name="al"/>
          <text:p text:style-name="al">De afzonderlijke criteria, puntentoekenning en bewijsvereisten zijn opgenomen in het afwegingskader dat is opgenomen in deze beleidsregels. De gemeente beoordeelt projecten op basis van objectief verifieerbare gegevens en motiveert de toegekende scores en rangschikking schriftelijk.</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3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Wijziging of intrekking van een volgordepositie kan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4 Indienen verzoek conform volgordelijst</text:span>
        </text:p>
          <text:p text:style-name="al">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062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mpen</meta:user-defined>
    <meta:user-defined meta:name="OVERHEID.Informatietype/DC.type">officiële publicatie</meta:user-defined>
    <meta:user-defined meta:name="OVERHEIDop.Rubriek/DC.type">beleidsregel</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OVERHEIDop.referentienummer">45098-2026</meta:user-defined>
    <meta:user-defined meta:name="DCTERMS.alternative">Beleidsregels aanvraag prioriteit transportcapaciteit woningbouwprojecten gemeente Kampen</meta:user-defined>
    <dc:language>nl</dc:language>
    <meta:user-defined meta:name="OVERHEIDop.locatietype/OVERHEIDop.gebiedsmarkering">Gemeente</meta:user-defined>
    <meta:user-defined meta:name="DC.title">Beleidsregels aanvraag prioriteit transportcapaciteit woningbouwprojecten gemeente Kampen</meta:user-defined>
    <meta:user-defined meta:name="DCTERMS.W3CDTF/DCTERMS.available">2026-08-27</meta:user-defined>
    <meta:user-defined meta:name="DCTERMS.W3CDTF/OVERHEIDop.jaargang">2026</meta:user-defined>
    <meta:user-defined meta:name="OVERHEIDop.publicationIssue">406290</meta:user-defined>
    <meta:user-defined meta:name="OVERHEIDop.betreftRegeling">CVDR765899_1</meta:user-defined>
    <meta:user-defined meta:name="xs:date/OVERHEIDop.startdatum">2026-08-28</meta:user-defined>
    <meta:user-defined meta:name="xs:date/OVERHEIDop.einddatum">2026-11-01</meta:user-defined>
    <meta:user-defined meta:name="OVERHEIDop.GmbID/DC.identifier">gmb-2026-406290</meta:user-defined>
    <meta:user-defined meta:name="OVERHEIDop.versieInformatie"/>
  </office:meta>
</office:document-meta>
</file>