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 , Invasiestraat 7, 9728 CH Groningen, Verzoeklocatie 20260810010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0-08-2026 een melding sloopwerkzaamheden ontvangen voor het verwijderen van asbest  aan Invasiestraat 7  te Groningen  Verzoeklocatie 2026081001062 , dossiernummer GRN-00039401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628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8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8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40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sloopwerkzaamheden, het verwijderen van asbest , Invasiestraat 7, 9728 CH Groningen, Verzoeklocatie 2026081001062</meta:user-defined>
    <meta:user-defined meta:name="OVERHEIDop.datumEindeReactietermijn">2026-10-07</meta:user-defined>
    <meta:user-defined meta:name="OVERHEIDop.terinzageleggingBG">https://groningen.lokalebekendmakingen.nl/case/1:9822:314641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86</meta:user-defined>
    <meta:user-defined meta:name="OVERHEIDop.GmbID/DC.identifier">gmb-2026-406286</meta:user-defined>
    <meta:user-defined meta:name="OVERHEIDop.versieInformatie"/>
  </office:meta>
</office:document-meta>
</file>