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ilderdijkstraat 190-3 1053L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 op de 4e verdieping en een dakterras op de 5e verdieping</text:p>
            <text:p text:style-name="common-al">Zaakadres: Bilderdijkstraat 190-3 1053LE Amsterdam</text:p>
            <text:p text:style-name="common-al">Datum ontvangst: 31-07-2026</text:p>
            <text:p text:style-name="common-al">Zaaknummer: Z2026-034317</text:p>
            <text:p text:style-name="common-al">DSO-nummer: 202607310114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28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8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8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317</meta:user-defined>
    <meta:user-defined meta:name="DCTERMS.abstract">realiseren van een dakterras op de 4e verdieping en een dakterras op de 5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ilderdijkstraat 190-3 1053LE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280</meta:user-defined>
    <meta:user-defined meta:name="OVERHEIDop.GmbID/DC.identifier">gmb-2026-406280</meta:user-defined>
    <meta:user-defined meta:name="OVERHEIDop.versieInformatie"/>
  </office:meta>
</office:document-meta>
</file>