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aanvraag voor een leegstandwetvergunning, Veldsweg 16, 24, 34, 57, 68, 83 en 85 te Nijverdal</text:p>
      <text:section text:name="zakelijke-mededeling_id1-3-2" text:style-name="zakelijke-mededeling">
        <text:section text:name="zakelijke-mededeling-tekst_id1-3-2-1" text:style-name="zakelijke-mededeling-tekst">
          <text:section text:name="tekst_id1-3-2-1-1" text:style-name="tekst">
            <text:p text:style-name="common-al">Op 25 augustus 2026 hebben wij een aanvraag ontvangen voor aanvraag voor een leegstandwetvergunning op de locatie Veldsweg 16, 24, 34, 57, 68, 83 en 85 te Nijverdal. De aanvraag is geregistreerd onder zaaknummer Z2026-00002357.</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0627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7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7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357</meta:user-defined>
    <meta:user-defined meta:name="DCTERMS.abstract">Betreft: Aanvraag op locatie Veldsweg 16, 24, 34, 57, 68, 83 en 85 te Nijverdal</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ontvangst aanvraag voor aanvraag voor een leegstandwetvergunning, Veldsweg 16, 24, 34, 57, 68, 83 en 85 te Nijverdal</meta:user-defined>
    <meta:user-defined meta:name="DCTERMS.W3CDTF/DCTERMS.available">2026-08-28</meta:user-defined>
    <meta:user-defined meta:name="DCTERMS.W3CDTF/OVERHEIDop.jaargang">2026</meta:user-defined>
    <meta:user-defined meta:name="OVERHEIDop.publicationIssue">406270</meta:user-defined>
    <meta:user-defined meta:name="OVERHEIDop.GmbID/DC.identifier">gmb-2026-406270</meta:user-defined>
    <meta:user-defined meta:name="OVERHEIDop.versieInformatie"/>
  </office:meta>
</office:document-meta>
</file>