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rooien van een sneeuwbal, afzetten/snoeien van een wilg, het verplanten van Japanse kornoelje, Stationsstraat 18, Buitenpost (kadastraal bekend als BPT00, A, 5658)</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rooien van een sneeuwbal, afzetten/snoeien van een wilg, het verplanten van Japanse kornoelje, Stationsstraat 18, Buitenpost (kadastraal bekend als BPT00, A, 5658)</text:p>
            <text:p text:style-name="common-al">Zaaknummer: Z2026-001226</text:p>
            <text:p text:style-name="common-al">Zaakadres: Stationsstraat 18, Buitenpost (kadastraal bekend als BPT00, A, 5658)</text:p>
            <text:p text:style-name="common-al">Omschrijving: het rooien van een sneeuwbal, afzetten/snoeien van een wilg, het verplanten van Japanse kornoelje</text:p>
            <text:p text:style-name="common-al">Datum ontvangst: 18-08-2026</text:p>
            <text:p text:style-name="common-al">Datum bekendmaking: 2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626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6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6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226</meta:user-defined>
    <meta:user-defined meta:name="DCTERMS.abstract">het rooien van een sneeuwbal, afzetten/snoeien van een wilg, het verplanten van Japanse kornoelje</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rooien van een sneeuwbal, afzetten/snoeien van een wilg, het verplanten van Japanse kornoelje, Stationsstraat 18, Buitenpost (kadastraal bekend als BPT00, A, 5658)</meta:user-defined>
    <meta:user-defined meta:name="DCTERMS.W3CDTF/DCTERMS.available">2026-08-28</meta:user-defined>
    <meta:user-defined meta:name="DCTERMS.W3CDTF/OVERHEIDop.jaargang">2026</meta:user-defined>
    <meta:user-defined meta:name="OVERHEIDop.publicationIssue">406265</meta:user-defined>
    <meta:user-defined meta:name="OVERHEIDop.GmbID/DC.identifier">gmb-2026-406265</meta:user-defined>
    <meta:user-defined meta:name="OVERHEIDop.versieInformatie"/>
  </office:meta>
</office:document-meta>
</file>