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Sportstraat 19-H 1076TP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 kappen van één boom staande in de achtertuin. Er geldt een herplantplicht.</text:p>
            <text:p text:style-name="common-al">Besluit: verleend</text:p>
            <text:p text:style-name="common-al">Besluit verzonden op: 25-08-2026</text:p>
            <text:p text:style-name="common-al">Zaakadres: Sportstraat 19-H 1076TP Amsterdam</text:p>
            <text:p text:style-name="common-al">Zaaknummer: Z2026-030698</text:p>
            <text:p text:style-name="common-al">DSO-nummer: 2026071200025</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30698"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5-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626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6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6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30698</meta:user-defined>
    <meta:user-defined meta:name="DCTERMS.abstract">(KAP) kappen van één boom staande in de achtertuin</meta:user-defined>
    <dc:language>nl</dc:language>
    <meta:user-defined meta:name="OVERHEIDop.locatietype/OVERHEIDop.gebiedsmarkering">Vlak</meta:user-defined>
    <meta:user-defined meta:name="DC.title">Besluit omgevingsvergunning reguliere procedure vellen van een houtopstand (kap) verleend Sportstraat 19-H 1076TP Amsterdam</meta:user-defined>
    <meta:user-defined meta:name="DCTERMS.W3CDTF/DCTERMS.available">2026-08-28</meta:user-defined>
    <meta:user-defined meta:name="DCTERMS.W3CDTF/OVERHEIDop.jaargang">2026</meta:user-defined>
    <meta:user-defined meta:name="OVERHEIDop.externeBijlage">B007 Foto bomen_Geredigeerd|exb-2026-30406</meta:user-defined>
    <meta:user-defined meta:name="OVERHEIDop.externeBijlage">B006 Foto bomen_Geredigeerd|exb-2026-30407</meta:user-defined>
    <meta:user-defined meta:name="OVERHEIDop.externeBijlage">B005 Foto bomen_Geredigeerd|exb-2026-30408</meta:user-defined>
    <meta:user-defined meta:name="OVERHEIDop.externeBijlage">B004 Foto bomen_Geredigeerd|exb-2026-30409</meta:user-defined>
    <meta:user-defined meta:name="OVERHEIDop.externeBijlage">B003 Foto bomen_Geredigeerd|exb-2026-30410</meta:user-defined>
    <meta:user-defined meta:name="OVERHEIDop.externeBijlage">B002 Adviesrapport groenadvies_Geredigeerd|exb-2026-30411</meta:user-defined>
    <meta:user-defined meta:name="OVERHEIDop.externeBijlage">Beschikking Z2026-030698_Geredigeerd|exb-2026-30412</meta:user-defined>
    <meta:user-defined meta:name="OVERHEIDop.externeBijlage">B001 Samenvatting_Geredigeerd|exb-2026-30413</meta:user-defined>
    <meta:user-defined meta:name="OVERHEIDop.publicationIssue">406264</meta:user-defined>
    <meta:user-defined meta:name="OVERHEIDop.GmbID/DC.identifier">gmb-2026-406264</meta:user-defined>
    <meta:user-defined meta:name="OVERHEIDop.versieInformatie"/>
  </office:meta>
</office:document-meta>
</file>