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bouwen van een garage/loods, Oude Bredasebaan 11, 4861 NC Cha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maken bekend dat zij op 26-08-2026 een aanvraag omgevingsvergunning hebben ontvangen voor het bouwen van een garage/loods op het adres Oude Bredasebaan 11, 4861 NC Chaam (1189194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4062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919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, het bouwen van een garage/loods, Oude Bredasebaan 11, 4861 NC Cha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61</meta:user-defined>
    <meta:user-defined meta:name="OVERHEIDop.GmbID/DC.identifier">gmb-2026-406261</meta:user-defined>
    <meta:user-defined meta:name="OVERHEIDop.versieInformatie"/>
  </office:meta>
</office:document-meta>
</file>