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oningin Emmalaan 9A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2 augustus 2026 heeft de gemeente een aanvraag ontvangen voor het realiseren van een erker aan de voorgevel en het plaatsen van dakkapellen in het voor- en achterdakvlak van de woning op locatie Koningin Emmalaan 9A in Bussum. De aanvraag is geregistreerd onder zaaknummer Z2026-00001726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40625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5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5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726</meta:user-defined>
    <meta:user-defined meta:name="DCTERMS.abstract">Betreft: Aanvraag op locatie Koningin Emmalaan 9A in Bussum</meta:user-defined>
    <dc:language>nl</dc:language>
    <meta:user-defined meta:name="OVERHEIDop.locatietype/OVERHEIDop.gebiedsmarkering">Vlak</meta:user-defined>
    <meta:user-defined meta:name="DC.title">Aanvraag omgevingsvergunning Koningin Emmalaan 9A in Bussu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250</meta:user-defined>
    <meta:user-defined meta:name="OVERHEIDop.GmbID/DC.identifier">gmb-2026-406250</meta:user-defined>
    <meta:user-defined meta:name="OVERHEIDop.versieInformatie"/>
  </office:meta>
</office:document-meta>
</file>