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Hoofdstraat 234, 3972LJ Driebergen-Rijsenburg, kappen van een berk (RX2026-00002105, 25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Hoofdstraat 234, 3972LJ Driebergen-Rijsenburg, kappen van een berk (RX2026-00002105, 25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624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4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4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2105</meta:user-defined>
    <meta:user-defined meta:name="DCTERMS.abstract">Hoofdstraat 234, 3972LJ Driebergen-Rijsenburg, kappen van een berk (RX2026-00002105, 25 augustus 2026)</meta:user-defined>
    <dc:language>nl</dc:language>
    <meta:user-defined meta:name="OVERHEIDop.locatietype/OVERHEIDop.gebiedsmarkering">Punt</meta:user-defined>
    <meta:user-defined meta:name="OVERHEIDop.locatietype/OVERHEIDop.gebiedsmarkering">Vlak</meta:user-defined>
    <meta:user-defined meta:name="DC.title">Gemeente Utrechtse Heuvelrug, ingediende aanvraag omgevingsvergunning - Hoofdstraat 234, 3972LJ Driebergen-Rijsenburg, kappen van een berk (RX2026-00002105, 25 augustus 2026)</meta:user-defined>
    <meta:user-defined meta:name="DCTERMS.W3CDTF/DCTERMS.available">2026-08-28</meta:user-defined>
    <meta:user-defined meta:name="DCTERMS.W3CDTF/OVERHEIDop.jaargang">2026</meta:user-defined>
    <meta:user-defined meta:name="OVERHEIDop.publicationIssue">406247</meta:user-defined>
    <meta:user-defined meta:name="OVERHEIDop.GmbID/DC.identifier">gmb-2026-406247</meta:user-defined>
    <meta:user-defined meta:name="OVERHEIDop.versieInformatie"/>
  </office:meta>
</office:document-meta>
</file>