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soleren van de gevel en het vervangen van de kozijnen</text:p>
            <text:p text:style-name="common-al">Zaakadres: Maassluisstraat </text:p>
            <text:p text:style-name="common-al">Datum ontvangst: 23-07-2026</text:p>
            <text:p text:style-name="common-al">Zaaknummer: Z2026-032862</text:p>
            <text:p text:style-name="common-al">DSO-nummer: 20260723013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23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862</meta:user-defined>
    <meta:user-defined meta:name="DCTERMS.abstract">isoleren van de gevel en het vervangen van de kozijnen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36</meta:user-defined>
    <meta:user-defined meta:name="OVERHEIDop.GmbID/DC.identifier">gmb-2026-406236</meta:user-defined>
    <meta:user-defined meta:name="OVERHEIDop.versieInformatie"/>
  </office:meta>
</office:document-meta>
</file>