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aanleggen van een uitrit dmv verlagen stoeprand en verplaatsen regenput, Willem Pzn. Lakemanstraat 16, 1483 VA De Rij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Willem Pzn. Lakemanstraat 16, 1483 VA De Rijp<text:span text:style-name="nadrukvet">; </text:span>het aanleggen van een uitrit dmv verlagen stoeprand en verplaatsen regenput</text:p>
            <text:p text:style-name="common-al">
            
          </text:p>
            <text:p text:style-name="common-al">Datum ontvangst: 26-08-2026</text:p>
            <text:p text:style-name="common-al">Zaaknummer: 00001403662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622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2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2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0001403662</meta:user-defined>
    <dc:language>nl</dc:language>
    <meta:user-defined meta:name="OVERHEIDop.locatietype/OVERHEIDop.gebiedsmarkering">Punt</meta:user-defined>
    <meta:user-defined meta:name="DC.title">Omgevingsvergunning aangevraagd: het aanleggen van een uitrit dmv verlagen stoeprand en verplaatsen regenput, Willem Pzn. Lakemanstraat 16, 1483 VA De Rijp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226</meta:user-defined>
    <meta:user-defined meta:name="OVERHEIDop.GmbID/DC.identifier">gmb-2026-406226</meta:user-defined>
    <meta:user-defined meta:name="OVERHEIDop.versieInformatie"/>
  </office:meta>
</office:document-meta>
</file>