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algemeen maatschappelijk werk, vroeghulp, sub-regionale inzet en schoolgericht maatschappelijk wer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Op grond van verkregen gelden voor het realiseren van de gemeentelijke beleidsdoelen in de Maatschappelijke Agenda (onder voorbehoud van vaststelling van de begroting door de gemeenteraad), verleent het college van burgemeester en wethouders van Wierden een subsidiebedrag van € 453.395,- aan Avedan voor algemeen maatschappelijk werk, vroeghulp, sub-regionale inzet en schoolgericht maatschappelijk werk.</text:p>
            <text:p text:style-name="al"/>
            <text:p text:style-name="al">Avedan geeft hier invulling aan via de inzet van algemeen maatschappelijk werk. In de praktijk betekent dit dat inwoners worden ondersteund bij onder andere rouw- en verliesverwerking, relatie- en gezinsproblemen, opvoedvragen, financiële en psychosociale problemen en bij participatie en meedoen. Ook biedt Avedan preventieve activiteiten, groepsaanbod en ondersteuning bij het vinden van passende hulp en voorzieningen. Het schoolgericht maatschappelijk werk van Avedan biedt leerlingen en ouders laagdrempelige en kortdurende ondersteuning bij problemen op school of thuis, bijvoorbeeld bij pesten, eenzaamheid of spanningen.</text:p>
            <text:p text:style-name="al"/>
            <text:p text:style-name="al">Avedan richt zich op het versterken van het welzijn, de veerkracht, zelfredzaamheid en participatie van inwoners. Avedan zet zich in voor een brede doelgroep.</text:p>
            <text:p text:style-name="al"/>
            <text:p text:style-name="al">De activiteiten van deze organisatie dragen bij aan het realiseren van de maatschappelijke doelen uit het sociaal domein. De landelijke insteek is om inwoners meer vroegtijdig en voorliggend te ondersteunen, zodat zwaardere zorg waar mogelijk wordt voorkomen en de zorg toegankelijk en betaalbaar blijft voor inwoners die deze daadwerkelijk nodig hebben.</text:p>
            <text:p text:style-name="al"/>
            <text:p text:style-name="al">De Maatschappelijke Agenda 2022-2026 is voor de gemeente Wierden de leidraad voor het beleid in het sociale domein. Een groot deel van de uitvoering van de Maatschappelijke Agenda ligt bij maatschappelijke organisaties. Zij doen dit door in te zetten op meer preventie en het stimuleren van de eigen kracht en zelfredzaamheid van inwoners. </text:p>
            <text:p text:style-name="al"/>
            <text:p text:style-name="al">Avedan is al jarenlang actief binnen de gemeente Wierden. Door deze jarenlange samenwerking heeft Avedan een goede kennis van de lokale samenleving en is de organisatie bekend met de inwoners, de lokale behoeften en de maatschappelijke ontwikkelingen binnen de gemeente. Daarnaast heeft Avedan in de loop der jaren een breed lokaal netwerk opgebouwd en ervaring opgedaan met de samenwerking met verschillende partners binnen het sociaal domein en het voorliggend veld (o.a. Stichting De Welle, Stichting Evenmens, MEE Samen en Stichting De Klup). Avedan kent de rollen en verantwoordelijkheden van deze partners en weet welke ondersteuning en voorzieningen beschikbaar zijn. Hierdoor kan snel worden geschakeld en kan ondersteuning goed worden afgestemd op de situatie en behoefte van de inwoner.</text:p>
            <text:p text:style-name="al"/>
            <text:p text:style-name="al">Ook is Avedan bekend met de beleidsdoelen, werkwijze en samenwerkingsstructuren van de gemeente Wierden. De opgebouwde kennis en ervaring zorgen ervoor dat Avedan de gemeentelijke beleidsdoelen kan vertalen naar de praktijk en haar werkzaamheden goed kan laten aansluiten op de inzet van andere maatschappelijke organisaties en de gemeentelijke uitvoering. Dit draagt bij aan een samenhangende aanpak, waarbij de inwoner zoveel mogelijk passende ondersteuning ontvangt en onnodige overlap tussen voorzieningen wordt voorkomen.</text:p>
            <text:p text:style-name="al"/>
            <text:p text:style-name="al">De afgelopen jaren is geïnvesteerd in de onderlinge samenwerking en het verbeteren van de afstemming tussen de formele en informele zorg die actief zijn in de gemeente Wierden. Hierdoor is momenteel goed inzichtelijk welke activiteiten worden ingezet door de verschillende partners in het voorliggend veld. De jarenlange samenwerking en opgebouwde lokale kennis maken het mogelijk om deze samenwerking verder te benutten en te versterken. Dit komt de continuïteit, toegankelijkheid en kwaliteit van de ondersteuning aan inwoners ten goede.</text:p>
            <text:p text:style-name="al"/>
            <text:p text:style-name="al">Avedan wordt daarom aangemerkt als enig serieus gegadigde voor de uitvoering van de genoemde activiteiten.</text:p>
            <text:p text:style-name="al"/>
            <text:p text:style-name="al">Reactietermijn</text:p>
            <text:p text:style-name="al">Bent u van mening dat de gemeente zich dient te onthouden van subsidiëring van Avedan voor het vormgeven en realiseren van de gemeentelijke beleidsdoelen uit de Maatschappelijke Agenda? Bent u van mening dat uw organisatie op basis van de criteria ook een serieuze kandidaat is? Stuur dan vóór 24 oktober 2026 per aangetekende brief een gemotiveerde reactie aan de gemeente Wierden, Postbus 43, 7640 AA Wierden of per mail: <text:a xlink:href="mailto:gemeente@wierden.nl" xlink:type="simple">gemeente@wierden.nl</text:a>.</text:p>
            <text:p text:style-name="al"/>
            <text:p text:style-name="al">Uw reactie moet vóór 24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Avedan;</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2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Onbekend</meta:user-defined>
    <dc:language>nl</dc:language>
    <meta:user-defined meta:name="OVERHEIDop.locatietype/OVERHEIDop.gebiedsmarkering">Gemeente</meta:user-defined>
    <meta:user-defined meta:name="DC.title">subsidie verlenen voor algemeen maatschappelijk werk, vroeghulp, sub-regionale inzet en schoolgericht maatschappelijk werk</meta:user-defined>
    <meta:user-defined meta:name="DCTERMS.W3CDTF/DCTERMS.available">2026-08-28</meta:user-defined>
    <meta:user-defined meta:name="DCTERMS.W3CDTF/OVERHEIDop.jaargang">2026</meta:user-defined>
    <meta:user-defined meta:name="OVERHEIDop.publicationIssue">406217</meta:user-defined>
    <meta:user-defined meta:name="OVERHEIDop.GmbID/DC.identifier">gmb-2026-406217</meta:user-defined>
    <meta:user-defined meta:name="OVERHEIDop.versieInformatie"/>
  </office:meta>
</office:document-meta>
</file>