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ivm verbouw woning, aan Graafseweg 255, 6532ZJ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ontving de gemeente een sloopmelding ten behoeve van het verbouwen van de woning aan Graafseweg 255, 6532ZJ Nijmegen. De melding is geregistreerd onder kenmerk Z2026-00004931. De melding gaat over de volgende activiteiten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621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1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1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4931</meta:user-defined>
    <meta:user-defined meta:name="DCTERMS.abstract">Betreft: Melding op locatie Graafseweg 255, 6532ZJ Nijmegen</meta:user-defined>
    <dc:language>nl</dc:language>
    <meta:user-defined meta:name="OVERHEIDop.locatietype/OVERHEIDop.gebiedsmarkering">Vlak</meta:user-defined>
    <meta:user-defined meta:name="DC.title">Sloopmelding ivm verbouw woning, aan Graafseweg 255, 6532ZJ Nijmeg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15</meta:user-defined>
    <meta:user-defined meta:name="OVERHEIDop.GmbID/DC.identifier">gmb-2026-406215</meta:user-defined>
    <meta:user-defined meta:name="OVERHEIDop.versieInformatie"/>
  </office:meta>
</office:document-meta>
</file>