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onafhankelijke cliëntondersteuning en toekomstcoachtrajecten (incl. Collectief aanbod, deelname netwerken, IVH en SJD inzet en psychodiagnostische onderzoek) voor het jaar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
            <text:p text:style-name="al">Op grond van verkregen gelden voor het realiseren van de gemeentelijke beleidsdoelen in de Maatschappelijke Agenda (onder voorbehoud van vaststelling van de begroting door de gemeenteraad), verleent het college van burgemeester en wethouders van Wierden een subsidiebedrag van € 265.780,- aan MEE Samen voor onafhankelijke cliëntondersteuning en toekomstcoachtrajecten, inclusief collectief aanbod, deelname aan netwerken, inzet van IVH en SJD en psychodiagnostisch onderzoek</text:p>
            <text:p text:style-name="al">.</text:p>
            <text:p text:style-name="al">MEE Samen biedt in opdracht van de gemeente Wierden onafhankelijke cliëntondersteuning. Dit houdt in dat inwoners ondersteuning kunnen krijgen bij vragen op het gebied van onder andere zorg, onderwijs, inkomen, wonen, werk en welzijn. MEE Samen denkt met inwoners mee, helpt bij het verkrijgen van passende ondersteuning en kan inwoners waar nodig ondersteunen in contacten met de gemeente of andere instanties. De cliëntondersteuning is voor inwoners gratis en onafhankelijk. Daarnaast ondersteunt MEE Samen inwoners bij het zelfstandig organiseren van hun leven en bij praktische en dagelijkse vraagstukken. Hiermee wordt de zelfredzaamheid van inwoners op verschillende leefgebieden versterkt, waaronder zorg, onderwijs en werk, inkomen en wonen en welzijn en sociale participatie.</text:p>
            <text:p text:style-name="al"/>
            <text:p text:style-name="al">Het doel van de activiteiten van MEE Samen zijn mensen met een beperking ondersteunen zodat zij zo zelfstandig mogelijk kunnen leven en naar vermogen kunnen meedoen in de samenleving.  MEE Samen richt zich daarbij onder andere op mensen met een licht verstandelijke beperking, autisme, niet-aangeboren hersenletsel, een lichamelijke of zintuiglijke beperking of een chronische aandoening.</text:p>
            <text:p text:style-name="al"/>
            <text:p text:style-name="al">De activiteiten van deze organisatie dragen bij aan het realiseren van de maatschappelijke doelen uit het sociaal domein. De landelijke insteek is om inwoners meer vroegtijdig en voorliggend te ondersteunen, zodat zwaardere zorg waar mogelijk wordt voorkomen en de zorg toegankelijk en betaalbaar blijft voor inwoners die deze daadwerkelijk nodig hebben.</text:p>
            <text:p text:style-name="al"/>
            <text:p text:style-name="al">De Maatschappelijke Agenda 2022-2026 is voor de gemeente Wierden de leidraad voor het beleid in het sociale domein. Een groot deel van de uitvoering van de Maatschappelijke Agenda ligt bij maatschappelijke organisaties. Zij doen dit door in te zetten op meer preventie en het stimuleren van de eigen kracht en zelfredzaamheid van inwoners. </text:p>
            <text:p text:style-name="al"/>
            <text:p text:style-name="al">MEE Samen is al jarenlang actief binnen de gemeente Wierden. Door deze jarenlange samenwerking heeft MEE Samen een goede kennis van de lokale samenleving en is de organisatie bekend met de inwoners, de lokale behoeften en de maatschappelijke ontwikkelingen binnen de gemeente. Daarnaast heeft MEE Samen in de loop der jaren een breed lokaal netwerk opgebouwd en ervaring opgedaan met de samenwerking met verschillende partners binnen het sociaal domein en het voorliggend veld (o.a. Stichting De Welle, Stichting Evenmens, Avedan en Stichting De Klup). MEE Samen kent de rollen en verantwoordelijkheden van deze partners en weet welke ondersteuning en voorzieningen beschikbaar zijn. Hierdoor kan snel worden geschakeld en kan ondersteuning goed worden afgestemd op de situatie en behoefte van de inwoner.</text:p>
            <text:p text:style-name="al"/>
            <text:p text:style-name="al">Ook is MEE Samen bekend met de beleidsdoelen, werkwijze en samenwerkingsstructuren van de gemeente Wierden. De opgebouwde kennis en ervaring zorgen ervoor dat MEE Samen de gemeentelijke beleidsdoelen kan vertalen naar de praktijk en haar werkzaamheden goed kan laten aansluiten op de inzet van andere maatschappelijke organisaties en de gemeentelijke uitvoering. Dit draagt bij aan een samenhangende aanpak, waarbij de inwoner zoveel mogelijk passende ondersteuning ontvangt en onnodige overlap tussen voorzieningen wordt voorkomen.</text:p>
            <text:p text:style-name="al"/>
            <text:p text:style-name="al">De afgelopen jaren is geïnvesteerd in de onderlinge samenwerking en het verbeteren van de afstemming tussen de formele en informele zorg die actief zijn in de gemeente Wierden. Hierdoor is momenteel goed inzichtelijk welke activiteiten worden ingezet door de verschillende partners in het voorliggend veld. De jarenlange samenwerking en opgebouwde lokale kennis maken het mogelijk om deze samenwerking verder te benutten en te versterken. Dit komt de continuïteit, toegankelijkheid en kwaliteit van de ondersteuning aan inwoners ten goede.</text:p>
            <text:p text:style-name="al"/>
            <text:p text:style-name="al">MEE Samen wordt daarom aangemerkt als enig serieus gegadigde voor de uitvoering van de genoemde activiteiten.</text:p>
            <text:p text:style-name="al"/>
            <text:p text:style-name="al"/>
            <text:p text:style-name="al">Reactietermijn</text:p>
            <text:p text:style-name="al">Bent u van mening dat de gemeente zich dient te onthouden van subsidiëring van MEE Samen voor het vormgeven en realiseren van de gemeentelijke beleidsdoelen uit de Maatschappelijke Agenda? Bent u van mening dat uw organisatie op basis van de criteria ook een serieuze kandidaat is? Stuur dan vóór 24 oktober 2026 per aangetekende brief een gemotiveerde reactie aan de gemeente Wierden, Postbus 43, 7640 AA Wierden of per mail: <text:a xlink:href="mailto:gemeente@wierden.nl" xlink:type="simple">gemeente@wierden.nl</text:a>.</text:p>
            <text:p text:style-name="al"/>
            <text:p text:style-name="al">Uw reactie moet vóór 24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MEE   Samen;</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2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Onbekend</meta:user-defined>
    <dc:language>nl</dc:language>
    <meta:user-defined meta:name="OVERHEIDop.locatietype/OVERHEIDop.gebiedsmarkering">Gemeente</meta:user-defined>
    <meta:user-defined meta:name="DC.title">subsidie verlenen voor onafhankelijke cliëntondersteuning en toekomstcoachtrajecten (incl. Collectief aanbod, deelname netwerken, IVH en SJD inzet en psychodiagnostische onderzoek) voor het jaar 2027</meta:user-defined>
    <meta:user-defined meta:name="DCTERMS.W3CDTF/DCTERMS.available">2026-08-28</meta:user-defined>
    <meta:user-defined meta:name="DCTERMS.W3CDTF/OVERHEIDop.jaargang">2026</meta:user-defined>
    <meta:user-defined meta:name="OVERHEIDop.publicationIssue">406210</meta:user-defined>
    <meta:user-defined meta:name="OVERHEIDop.GmbID/DC.identifier">gmb-2026-406210</meta:user-defined>
    <meta:user-defined meta:name="OVERHEIDop.versieInformatie"/>
  </office:meta>
</office:document-meta>
</file>