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Schoolstraat 69 2151 AC Nieuw-Vennep, het vergroten van de woning door het plaatsen van een dakkapel op de tweede verdieping op het achterdakvlak, Datum verzonden: 26-08-2026, DSO-nummer: 2026052802028, Zaaknummer: 0394134172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620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417255</meta:user-defined>
    <meta:user-defined meta:name="DCTERMS.abstract">het vergroten van de woning door het plaatsen van een dakkapel op de tweede verdieping op het achte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Schoolstraat 69 2151 AC Nieuw-Vennep, het vergroten van de woning door het plaatsen van een dakkapel op de tweede verdieping op het achterdakvlak, Datum verzonden: 26-08-2026, DSO-nummer: 2026052802028, Zaaknummer: 039413417255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08</meta:user-defined>
    <meta:user-defined meta:name="OVERHEIDop.GmbID/DC.identifier">gmb-2026-406208</meta:user-defined>
    <meta:user-defined meta:name="OVERHEIDop.versieInformatie"/>
  </office:meta>
</office:document-meta>
</file>