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office:automatic-styles>
  <office:body>
    <office:text>
      <text:p text:style-name="new_page_staatscourant"/>
      <text:p text:style-name="single-kop-titel">Subsidie verlenen voor bibliotheekwer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Op grond van verkregen gelden voor het bibliotheekwerk verleent het college van burgemeester en wethouders van Wierden een subsidiebedrag van € 592.330 aan Bibliotheek Wierden – Enter voor het uitvoeren hiervan.  De activiteiten van deze organisatie dragen bij aan het realiseren van de gemeentelijke beleidsdoelen. </text:p>
            <text:list text:style-name="id1-3-2-2-1-6">
              <text:list-item text:style-override="id1-3-2-2-1-6-1">
                <text:number/>
                <text:p text:style-name="al"/>
              </text:list-item>
            </text:list>
            <text:p text:style-name="al">De bibliotheek heeft vijf kernfuncties:</text:p>
            <text:p text:style-name="al">- Toegang tot kennis en informatie;</text:p>
            <text:p text:style-name="al">- Mogelijkheden voor leren en persoonlijke ontwikkeling;</text:p>
            <text:p text:style-name="al">- Stimuleren van lezen en literatuur;</text:p>
            <text:p text:style-name="al">- Ontmoeting en gesprek;</text:p>
            <text:p text:style-name="al">- Cultuur en creativiteit. </text:p>
            <text:p text:style-name="al"/>
            <text:p text:style-name="al">Naast het beschikbaar stellen van een uitgebreide collectie aan literatuur voor alle leeftijden, heeft de bibliotheek een bredere functie binnen de gemeente Wierden. De bibliotheek werkt aan een geletterde samenleving, zorgt voor participatie binnen de samenleving en zorgt dat inwoners zich een leven lang kunnen ontwikkelen.  </text:p>
            <text:p text:style-name="al"/>
            <text:p text:style-name="al">De afgelopen jaren is geïnvesteerd in de onderlinge samenwerking binnen de cultuursector en het sociaal domein. De bibliotheek speelt hier een belangrijke rol in als partner en als fysieke ontmoetingsplek. </text:p>
            <text:p text:style-name="al"/>
            <text:p text:style-name="al">Door bovenstaande uit te voeren draagt de bibliotheek Wierden – Enter bij aan cultuureducatie, cultuurparticipatie en talentontwikkeling. Deze onderdelen zijn opgenomen in de cultuurvisie van de gemeente Wierden en dragen bij aan de Maatschappelijke Agenda. </text:p>
            <text:p text:style-name="al"/>
            <text:p text:style-name="al">Daarnaast heeft de bibliotheek Wierden – Enter twee locaties binnen de gemeente Wierden waardoor er een volwaardige bibliotheek voor elke inwoner op passende afstand beschikbaar is.  </text:p>
            <text:p text:style-name="al"/>
            <text:p text:style-name="al">Bibliotheek Wierden – Enter wordt daarom aangemerkt als enig serieus gegadigde voor de uitvoering van de genoemde activiteiten. </text:p>
            <text:p text:style-name="al"/>
            <text:p text:style-name="al">Reactietermijn</text:p>
            <text:p text:style-name="al">Bent u van mening dat de gemeente zich dient te onthouden van subsidiëring van Bibliotheek Wierden – Enter voor het vormgeven en realiseren van het bibliotheekwerk in de gemeente Wierden? Bent u van mening dat uw organisatie op basis van de criteria ook een serieuze kandidaat is? Stuur dan vóór 24 oktober 2026 per aangetekende brief een gemotiveerde reactie aan de gemeente Wierden, Postbus 43, 7640 AA Wierden of per mail: gemeente@wierden.nl.</text:p>
            <text:p text:style-name="al">Uw reactie moet vóór 24 oktober 2026 ontvangen zijn door de gemeente Wierden. Vermeld in uw brief in ieder geval:</text:p>
            <text:p text:style-name="al"/>
            <text:p text:style-name="al">• De datum van publicatie en om welke voorgenomen subsidiëring het gaat;</text:p>
            <text:p text:style-name="al">• Uw naam, adres en woonplaats;</text:p>
            <text:p text:style-name="al">• Waarom u van mening bent dat de gemeente niet over dient te gaan tot subsidiëring van de Bibliotheek Wierden – Enter;</text:p>
            <text:p text:style-name="al">• Motivatie waarom uw organisatie een mogelijke serieuze gegadigde is voor het project waarvoor we de schaarse subsidie willen verlenen;</text:p>
            <text:p text:style-name="al">• Uw handtekening;</text:p>
            <text:p text:style-name="al">• Als u voor iemand anders een motivatie indient, bijvoorbeeld namens een bedrijf, stuur dan een machtiging mee.</text:p>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620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0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0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Cultuur en recreatie | Organisatie en beleid</meta:user-defined>
    <meta:user-defined meta:name="DC.source">Onbekend</meta:user-defined>
    <dc:language>nl</dc:language>
    <meta:user-defined meta:name="OVERHEIDop.locatietype/OVERHEIDop.gebiedsmarkering">Gemeente</meta:user-defined>
    <meta:user-defined meta:name="DC.title">Subsidie verlenen voor bibliotheekwerk</meta:user-defined>
    <meta:user-defined meta:name="DCTERMS.W3CDTF/DCTERMS.available">2026-08-28</meta:user-defined>
    <meta:user-defined meta:name="DCTERMS.W3CDTF/OVERHEIDop.jaargang">2026</meta:user-defined>
    <meta:user-defined meta:name="OVERHEIDop.publicationIssue">406205</meta:user-defined>
    <meta:user-defined meta:name="OVERHEIDop.GmbID/DC.identifier">gmb-2026-406205</meta:user-defined>
    <meta:user-defined meta:name="OVERHEIDop.versieInformatie"/>
  </office:meta>
</office:document-meta>
</file>